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526cm"/>
    </style:style>
    <style:style style:name="co2" style:family="table-column">
      <style:table-column-properties fo:break-before="auto" style:column-width="6.498cm"/>
    </style:style>
    <style:style style:name="co3" style:family="table-column">
      <style:table-column-properties fo:break-before="auto" style:column-width="7.858cm"/>
    </style:style>
    <style:style style:name="co4" style:family="table-column">
      <style:table-column-properties fo:break-before="auto" style:column-width="7.579cm"/>
    </style:style>
    <style:style style:name="co5" style:family="table-column">
      <style:table-column-properties fo:break-before="auto" style:column-width="8.606cm"/>
    </style:style>
    <style:style style:name="co6" style:family="table-column">
      <style:table-column-properties fo:break-before="auto" style:column-width="7.331cm"/>
    </style:style>
    <style:style style:name="co7" style:family="table-column">
      <style:table-column-properties fo:break-before="auto" style:column-width="9.133cm"/>
    </style:style>
    <style:style style:name="co8" style:family="table-column">
      <style:table-column-properties fo:break-before="auto" style:column-width="7.941cm"/>
    </style:style>
    <style:style style:name="co9" style:family="table-column">
      <style:table-column-properties fo:break-before="auto" style:column-width="5.72cm"/>
    </style:style>
    <style:style style:name="co10" style:family="table-column">
      <style:table-column-properties fo:break-before="auto" style:column-width="12.13cm"/>
    </style:style>
    <style:style style:name="co11" style:family="table-column">
      <style:table-column-properties fo:break-before="auto" style:column-width="6.941cm"/>
    </style:style>
    <style:style style:name="co12" style:family="table-column">
      <style:table-column-properties fo:break-before="auto" style:column-width="6.025cm"/>
    </style:style>
    <style:style style:name="co13" style:family="table-column">
      <style:table-column-properties fo:break-before="auto" style:column-width="8.939cm"/>
    </style:style>
    <style:style style:name="co14" style:family="table-column">
      <style:table-column-properties fo:break-before="auto" style:column-width="5.332cm"/>
    </style:style>
    <style:style style:name="co15" style:family="table-column">
      <style:table-column-properties fo:break-before="auto" style:column-width="8.135cm"/>
    </style:style>
    <style:style style:name="co16" style:family="table-column">
      <style:table-column-properties fo:break-before="auto" style:column-width="5.831cm"/>
    </style:style>
    <style:style style:name="co17" style:family="table-column">
      <style:table-column-properties fo:break-before="auto" style:column-width="6.72cm"/>
    </style:style>
    <style:style style:name="co18" style:family="table-column">
      <style:table-column-properties fo:break-before="auto" style:column-width="7.274cm"/>
    </style:style>
    <style:style style:name="co19" style:family="table-column">
      <style:table-column-properties fo:break-before="auto" style:column-width="10.271cm"/>
    </style:style>
    <style:style style:name="co20" style:family="table-column">
      <style:table-column-properties fo:break-before="auto" style:column-width="5.221cm"/>
    </style:style>
    <style:style style:name="co21" style:family="table-column">
      <style:table-column-properties fo:break-before="auto" style:column-width="6.83cm"/>
    </style:style>
    <style:style style:name="co22" style:family="table-column">
      <style:table-column-properties fo:break-before="auto" style:column-width="6.387cm"/>
    </style:style>
    <style:style style:name="co23" style:family="table-column">
      <style:table-column-properties fo:break-before="auto" style:column-width="3.722cm"/>
    </style:style>
    <style:style style:name="co24" style:family="table-column">
      <style:table-column-properties fo:break-before="auto" style:column-width="5.276cm"/>
    </style:style>
    <style:style style:name="co25" style:family="table-column">
      <style:table-column-properties fo:break-before="auto" style:column-width="5.803cm"/>
    </style:style>
    <style:style style:name="co26" style:family="table-column">
      <style:table-column-properties fo:break-before="auto" style:column-width="7.691cm"/>
    </style:style>
    <style:style style:name="co27" style:family="table-column">
      <style:table-column-properties fo:break-before="auto" style:column-width="5.11cm"/>
    </style:style>
    <style:style style:name="co28" style:family="table-column">
      <style:table-column-properties fo:break-before="auto" style:column-width="4.334cm"/>
    </style:style>
    <style:style style:name="co29" style:family="table-column">
      <style:table-column-properties fo:break-before="auto" style:column-width="7.497cm"/>
    </style:style>
    <style:style style:name="co30" style:family="table-column">
      <style:table-column-properties fo:break-before="auto" style:column-width="9.633cm"/>
    </style:style>
    <style:style style:name="co31" style:family="table-column">
      <style:table-column-properties fo:break-before="auto" style:column-width="8.274cm"/>
    </style:style>
    <style:style style:name="co32" style:family="table-column">
      <style:table-column-properties fo:break-before="auto" style:column-width="8.885cm"/>
    </style:style>
    <style:style style:name="co33" style:family="table-column">
      <style:table-column-properties fo:break-before="auto" style:column-width="4.195cm"/>
    </style:style>
    <style:style style:name="co34" style:family="table-column">
      <style:table-column-properties fo:break-before="auto" style:column-width="5.943cm"/>
    </style:style>
    <style:style style:name="co35" style:family="table-column">
      <style:table-column-properties fo:break-before="auto" style:column-width="6.858cm"/>
    </style:style>
    <style:style style:name="co36" style:family="table-column">
      <style:table-column-properties fo:break-before="auto" style:column-width="6.969cm"/>
    </style:style>
    <style:style style:name="co37" style:family="table-column">
      <style:table-column-properties fo:break-before="auto" style:column-width="7.636cm"/>
    </style:style>
    <style:style style:name="co38" style:family="table-column">
      <style:table-column-properties fo:break-before="auto" style:column-width="4.528cm"/>
    </style:style>
    <style:style style:name="co39" style:family="table-column">
      <style:table-column-properties fo:break-before="auto" style:column-width="4.223cm"/>
    </style:style>
    <style:style style:name="co40" style:family="table-column">
      <style:table-column-properties fo:break-before="auto" style:column-width="6.219cm"/>
    </style:style>
    <style:style style:name="co41" style:family="table-column">
      <style:table-column-properties fo:break-before="auto" style:column-width="6.359cm"/>
    </style:style>
    <style:style style:name="co42" style:family="table-column">
      <style:table-column-properties fo:break-before="auto" style:column-width="1.004cm"/>
    </style:style>
    <style:style style:name="co43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table table:name="Hoja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18" table:default-cell-style-name="Default"/>
        <table:table-column table:style-name="co19" table:default-cell-style-name="Default"/>
        <table:table-column table:style-name="co20" table:default-cell-style-name="Default"/>
        <table:table-column table:style-name="co21" table:default-cell-style-name="Default"/>
        <table:table-column table:style-name="co22" table:default-cell-style-name="Default"/>
        <table:table-column table:style-name="co23" table:default-cell-style-name="Default"/>
        <table:table-column table:style-name="co24" table:default-cell-style-name="Default"/>
        <table:table-column table:style-name="co25" table:default-cell-style-name="Default"/>
        <table:table-column table:style-name="co26" table:default-cell-style-name="Default"/>
        <table:table-column table:style-name="co27" table:default-cell-style-name="Default"/>
        <table:table-column table:style-name="co17" table:default-cell-style-name="Default"/>
        <table:table-column table:style-name="co28" table:default-cell-style-name="Default"/>
        <table:table-column table:style-name="co29" table:default-cell-style-name="Default"/>
        <table:table-column table:style-name="co30" table:default-cell-style-name="Default"/>
        <table:table-column table:style-name="co31" table:default-cell-style-name="Default"/>
        <table:table-column table:style-name="co32" table:default-cell-style-name="Default"/>
        <table:table-column table:style-name="co24" table:default-cell-style-name="Default"/>
        <table:table-column table:style-name="co33" table:default-cell-style-name="Default"/>
        <table:table-column table:style-name="co34" table:default-cell-style-name="Default"/>
        <table:table-column table:style-name="co35" table:default-cell-style-name="Default"/>
        <table:table-column table:style-name="co36" table:default-cell-style-name="Default"/>
        <table:table-column table:style-name="co37" table:default-cell-style-name="Default"/>
        <table:table-column table:style-name="co38" table:default-cell-style-name="Default"/>
        <table:table-column table:style-name="co39" table:default-cell-style-name="Default"/>
        <table:table-column table:style-name="co40" table:default-cell-style-name="Default"/>
        <table:table-column table:style-name="co41" table:default-cell-style-name="Default"/>
        <table:table-column table:style-name="co42" table:default-cell-style-name="Default"/>
        <table:table-row table:style-name="ro1">
          <table:table-cell office:value-type="string">
            <text:p>Fecha de compra (date_created)</text:p>
          </table:table-cell>
          <table:table-cell office:value-type="string">
            <text:p>Fecha de acreditación (date_approved)</text:p>
          </table:table-cell>
          <table:table-cell office:value-type="string">
            <text:p>Fecha de liquidación del dinero (date_released)</text:p>
          </table:table-cell>
          <table:table-cell office:value-type="string">
            <text:p>Nombre de la contraparte (counterpart_name)</text:p>
          </table:table-cell>
          <table:table-cell office:value-type="string">
            <text:p>Nickname de la contraparte (counterpart_nickname)</text:p>
          </table:table-cell>
          <table:table-cell office:value-type="string">
            <text:p>E-mail de la contraparte (counterpart_email)</text:p>
          </table:table-cell>
          <table:table-cell office:value-type="string">
            <text:p>Teléfono de la contraparte (counterpart_phone_number)</text:p>
          </table:table-cell>
          <table:table-cell office:value-type="string">
            <text:p>Documento de la contraparte (buyer_document)</text:p>
          </table:table-cell>
          <table:table-cell office:value-type="string">
            <text:p>Identificador de producto (item_id)</text:p>
          </table:table-cell>
          <table:table-cell office:value-type="string">
            <text:p>Descripción de la operación (reason)</text:p>
          </table:table-cell>
          <table:table-cell office:value-type="string">
            <text:p>Código de referencia (external_reference)</text:p>
          </table:table-cell>
          <table:table-cell office:value-type="string">
            <text:p>SKU Producto (seller_custom_field)</text:p>
          </table:table-cell>
          <table:table-cell office:value-type="string">
            <text:p>Número de operación de Mercado Pago (operation_id)</text:p>
          </table:table-cell>
          <table:table-cell office:value-type="string">
            <text:p>Estado de la operación (status)</text:p>
          </table:table-cell>
          <table:table-cell office:value-type="string">
            <text:p>Detalle del estado de la operación (status_detail)</text:p>
          </table:table-cell>
          <table:table-cell office:value-type="string">
            <text:p>Tipo de operación (operation_type)</text:p>
          </table:table-cell>
          <table:table-cell office:value-type="string">
            <text:p>Valor del producto (transaction_amount)</text:p>
          </table:table-cell>
          <table:table-cell office:value-type="string">
            <text:p>Tarifa de Mercado Pago (mercadopago_fee)</text:p>
          </table:table-cell>
          <table:table-cell office:value-type="string">
            <text:p>Comisión por uso de plataforma de terceros (marketplace_fee)</text:p>
          </table:table-cell>
          <table:table-cell office:value-type="string">
            <text:p>Costo de envío (shipping_cost)</text:p>
          </table:table-cell>
          <table:table-cell office:value-type="string">
            <text:p>Descuento a tu contraparte (coupon_fee)</text:p>
          </table:table-cell>
          <table:table-cell office:value-type="string">
            <text:p>Monto recibido (net_received_amount)</text:p>
          </table:table-cell>
          <table:table-cell office:value-type="string">
            <text:p>Cuotas (installments)</text:p>
          </table:table-cell>
          <table:table-cell office:value-type="string">
            <text:p>Medio de pago (payment_type)</text:p>
          </table:table-cell>
          <table:table-cell office:value-type="string">
            <text:p>Monto devuelto (amount_refunded)</text:p>
          </table:table-cell>
          <table:table-cell office:value-type="string">
            <text:p>Operador que devolvió dinero (refund_operator)</text:p>
          </table:table-cell>
          <table:table-cell office:value-type="string">
            <text:p>Número de reclamo (claim_id)</text:p>
          </table:table-cell>
          <table:table-cell office:value-type="string">
            <text:p>Número de contracargo (chargeback_id)</text:p>
          </table:table-cell>
          <table:table-cell office:value-type="string">
            <text:p>Plataforma (marketplace)</text:p>
          </table:table-cell>
          <table:table-cell office:value-type="string">
            <text:p>Número de venta en Mercado Libre (order_id)</text:p>
          </table:table-cell>
          <table:table-cell office:value-type="string">
            <text:p>Número de venta en tu negocio online (merchant_order_id)</text:p>
          </table:table-cell>
          <table:table-cell office:value-type="string">
            <text:p>Número de campaña de descuento (campaign_id)</text:p>
          </table:table-cell>
          <table:table-cell office:value-type="string">
            <text:p>Nombre de campaña de descuento (campaign_name)</text:p>
          </table:table-cell>
          <table:table-cell office:value-type="string">
            <text:p>Detalle de la venta (activity_url)</text:p>
          </table:table-cell>
          <table:table-cell office:value-type="string">
            <text:p>Mercado Pago Point (id)</text:p>
          </table:table-cell>
          <table:table-cell office:value-type="string">
            <text:p>Estado del envío (shipment_status)</text:p>
          </table:table-cell>
          <table:table-cell office:value-type="string">
            <text:p>Domicilio del comprador (buyer_address)</text:p>
          </table:table-cell>
          <table:table-cell office:value-type="string">
            <text:p>Código de seguimiento (tracking_number)</text:p>
          </table:table-cell>
          <table:table-cell office:value-type="string">
            <text:p>Operador en cobros de Point (operator_name)</text:p>
          </table:table-cell>
          <table:table-cell office:value-type="string">
            <text:p>Número de local (store_id)</text:p>
          </table:table-cell>
          <table:table-cell office:value-type="string">
            <text:p>Número de caja (pos_id)</text:p>
          </table:table-cell>
          <table:table-cell office:value-type="string">
            <text:p>Número de caja externo (external_id)</text:p>
          </table:table-cell>
          <table:table-cell office:value-type="string">
            <text:p>Costos de financiación (financing_fee)</text:p>
          </table:table-cell>
          <table:table-cell/>
        </table:table-row>
        <table:table-row table:style-name="ro1">
          <table:table-cell office:value-type="string">
            <text:p>14/06/2026 20:42:41</text:p>
          </table:table-cell>
          <table:table-cell office:value-type="string">
            <text:p>14/06/2026 20:42:42</text:p>
          </table:table-cell>
          <table:table-cell office:value-type="string">
            <text:p>24/06/2026 20:42:42</text:p>
          </table:table-cell>
          <table:table-cell table:number-columns-repeated="6"/>
          <table:table-cell office:value-type="string">
            <text:p>Pago a cuenta CET (01826023 de cliente 1826-BRAVO</text:p>
          </table:table-cell>
          <table:table-cell office:value-type="string">
            <text:p><text:s/>DIAMELA (D.N.I.: 48401816))</text:p>
          </table:table-cell>
          <table:table-cell office:value-type="float" office:value="1826023">
            <text:p>1826023</text:p>
          </table:table-cell>
          <table:table-cell/>
          <table:table-cell office:value-type="float" office:value="164148848636">
            <text:p>16414884863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8000.00</text:p>
          </table:table-cell>
          <table:table-cell office:value-type="string">
            <text:p>-179.25</text:p>
          </table:table-cell>
          <table:table-cell table:number-columns-repeated="3" office:value-type="string">
            <text:p>0.00</text:p>
          </table:table-cell>
          <table:table-cell office:value-type="string">
            <text:p>27652.7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872067328">
            <text:p>41872067328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4/06/2026 20:38:41</text:p>
          </table:table-cell>
          <table:table-cell office:value-type="string">
            <text:p>14/06/2026 20:38:42</text:p>
          </table:table-cell>
          <table:table-cell office:value-type="string">
            <text:p>24/06/2026 20:38:42</text:p>
          </table:table-cell>
          <table:table-cell table:number-columns-repeated="6"/>
          <table:table-cell office:value-type="string">
            <text:p>Pago a cuenta CET (01826023 de cliente 1826-BRAVO</text:p>
          </table:table-cell>
          <table:table-cell office:value-type="string">
            <text:p><text:s/>DIAMELA (D.N.I.: 48401816))</text:p>
          </table:table-cell>
          <table:table-cell office:value-type="float" office:value="1826023">
            <text:p>1826023</text:p>
          </table:table-cell>
          <table:table-cell/>
          <table:table-cell office:value-type="float" office:value="164148233320">
            <text:p>16414823332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55000.00</text:p>
          </table:table-cell>
          <table:table-cell office:value-type="string">
            <text:p>-352.11</text:p>
          </table:table-cell>
          <table:table-cell table:number-columns-repeated="3" office:value-type="string">
            <text:p>0.00</text:p>
          </table:table-cell>
          <table:table-cell office:value-type="string">
            <text:p>54317.8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871962358">
            <text:p>41871962358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table:number-columns-repeated="2" office:value-type="string">
            <text:p>14/06/2026 20:18:52</text:p>
          </table:table-cell>
          <table:table-cell office:value-type="string">
            <text:p>24/06/2026 20:18:52</text:p>
          </table:table-cell>
          <table:table-cell table:number-columns-repeated="2"/>
          <table:table-cell office:value-type="string">
            <text:p>javieraltieri@hotmail.com</text:p>
          </table:table-cell>
          <table:table-cell/>
          <table:table-cell office:value-type="string">
            <text:p>CUIT 20270716203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4145690902">
            <text:p>16414569090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4/06/2026 15:12:21</text:p>
          </table:table-cell>
          <table:table-cell office:value-type="string">
            <text:p>24/06/2026 15:12:21</text:p>
          </table:table-cell>
          <table:table-cell table:number-columns-repeated="2"/>
          <table:table-cell office:value-type="string">
            <text:p>celesandoval746@gmail.com</text:p>
          </table:table-cell>
          <table:table-cell/>
          <table:table-cell office:value-type="string">
            <text:p>CUIL 27366372828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297798545">
            <text:p>16329779854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4/06/2026 11:56:04</text:p>
          </table:table-cell>
          <table:table-cell table:number-columns-repeated="2" office:value-type="string">
            <text:p>14/06/2026 11:56:07</text:p>
          </table:table-cell>
          <table:table-cell table:number-columns-repeated="6"/>
          <table:table-cell office:value-type="string">
            <text:p>Producto de CET Pinamar</text:p>
          </table:table-cell>
          <table:table-cell office:value-type="string">
            <text:p>CICLISMO</text:p>
          </table:table-cell>
          <table:table-cell/>
          <table:table-cell office:value-type="float" office:value="163272838013">
            <text:p>16327283801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6000.00</text:p>
          </table:table-cell>
          <table:table-cell office:value-type="string">
            <text:p>-58.08</text:p>
          </table:table-cell>
          <table:table-cell table:number-columns-repeated="3" office:value-type="string">
            <text:p>0.00</text:p>
          </table:table-cell>
          <table:table-cell office:value-type="string">
            <text:p>5905.92</text:p>
          </table:table-cell>
          <table:table-cell office:value-type="float" office:value="1">
            <text:p>1</text:p>
          </table:table-cell>
          <table:table-cell office:value-type="string">
            <text:p>bank_transfer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828234585">
            <text:p>41828234585</text:p>
          </table:table-cell>
          <table:table-cell table:number-columns-repeated="8"/>
          <table:table-cell office:value-type="float" office:value="72895060">
            <text:p>72895060</text:p>
          </table:table-cell>
          <table:table-cell office:value-type="float" office:value="115960662">
            <text:p>115960662</text:p>
          </table:table-cell>
          <table:table-cell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3/06/2026 19:36:47</text:p>
          </table:table-cell>
          <table:table-cell office:value-type="string">
            <text:p>13/06/2026 19:36:48</text:p>
          </table:table-cell>
          <table:table-cell office:value-type="string">
            <text:p>23/06/2026 19:36:48</text:p>
          </table:table-cell>
          <table:table-cell table:number-columns-repeated="2"/>
          <table:table-cell office:value-type="string">
            <text:p>schaumeyer2claudio@hotmail.com</text:p>
          </table:table-cell>
          <table:table-cell/>
          <table:table-cell office:value-type="string">
            <text:p>CUIT 20260885562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4017637268">
            <text:p>16401763726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61.08</text:p>
          </table:table-cell>
          <table:table-cell table:number-columns-repeated="3" office:value-type="string">
            <text:p>0.00</text:p>
          </table:table-cell>
          <table:table-cell office:value-type="string">
            <text:p>2920.92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3/06/2026 14:28:57</text:p>
          </table:table-cell>
          <table:table-cell office:value-type="string">
            <text:p>13/06/2026 14:28:59</text:p>
          </table:table-cell>
          <table:table-cell office:value-type="string">
            <text:p>23/06/2026 14:28:59</text:p>
          </table:table-cell>
          <table:table-cell table:number-columns-repeated="2"/>
          <table:table-cell office:value-type="string">
            <text:p>1yanina_iri@hotmail.com</text:p>
          </table:table-cell>
          <table:table-cell/>
          <table:table-cell office:value-type="string">
            <text:p>CUIT 27286729156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969169462">
            <text:p>16396916946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41.88</text:p>
          </table:table-cell>
          <table:table-cell table:number-columns-repeated="3" office:value-type="string">
            <text:p>0.00</text:p>
          </table:table-cell>
          <table:table-cell office:value-type="string">
            <text:p>2940.12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3/06/2026 14:10:25</text:p>
          </table:table-cell>
          <table:table-cell office:value-type="string">
            <text:p>13/06/2026 14:10:27</text:p>
          </table:table-cell>
          <table:table-cell office:value-type="string">
            <text:p>23/06/2026 14:10:27</text:p>
          </table:table-cell>
          <table:table-cell table:number-columns-repeated="2"/>
          <table:table-cell office:value-type="string">
            <text:p>laureske@hotmail.com</text:p>
          </table:table-cell>
          <table:table-cell/>
          <table:table-cell office:value-type="string">
            <text:p>CUIT 27289720494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156618199">
            <text:p>16315661819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87.53</text:p>
          </table:table-cell>
          <table:table-cell table:number-columns-repeated="3" office:value-type="string">
            <text:p>0.00</text:p>
          </table:table-cell>
          <table:table-cell office:value-type="string">
            <text:p>2894.47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3/06/2026 13:15:25</text:p>
          </table:table-cell>
          <table:table-cell office:value-type="string">
            <text:p>13/06/2026 13:15:26</text:p>
          </table:table-cell>
          <table:table-cell office:value-type="string">
            <text:p>23/06/2026 13:15:26</text:p>
          </table:table-cell>
          <table:table-cell table:number-columns-repeated="6"/>
          <table:table-cell office:value-type="string">
            <text:p>Pago a cuenta CET (02268025 de cliente 2268-ECHEVERRIA COLLADO</text:p>
          </table:table-cell>
          <table:table-cell office:value-type="string">
            <text:p><text:s/>JOAQUIN (D.N.I.: 48761482))</text:p>
          </table:table-cell>
          <table:table-cell office:value-type="float" office:value="2268025">
            <text:p>2268025</text:p>
          </table:table-cell>
          <table:table-cell/>
          <table:table-cell office:value-type="float" office:value="163147516485">
            <text:p>16314751648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20000.00</text:p>
          </table:table-cell>
          <table:table-cell office:value-type="string">
            <text:p>-2443.24</text:p>
          </table:table-cell>
          <table:table-cell table:number-columns-repeated="3" office:value-type="string">
            <text:p>0.00</text:p>
          </table:table-cell>
          <table:table-cell office:value-type="string">
            <text:p>116836.76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831399694">
            <text:p>41831399694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3/06/2026 12:30:19</text:p>
          </table:table-cell>
          <table:table-cell office:value-type="string">
            <text:p>13/06/2026 12:30:21</text:p>
          </table:table-cell>
          <table:table-cell office:value-type="string">
            <text:p>23/06/2026 12:30:21</text:p>
          </table:table-cell>
          <table:table-cell table:number-columns-repeated="2"/>
          <table:table-cell office:value-type="string">
            <text:p>marcelofzanini@hotmail.com</text:p>
          </table:table-cell>
          <table:table-cell/>
          <table:table-cell office:value-type="string">
            <text:p>CUIT 20251268887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139081921">
            <text:p>16313908192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41.88</text:p>
          </table:table-cell>
          <table:table-cell table:number-columns-repeated="3" office:value-type="string">
            <text:p>0.00</text:p>
          </table:table-cell>
          <table:table-cell office:value-type="string">
            <text:p>2940.12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3/06/2026 12:23:34</text:p>
          </table:table-cell>
          <table:table-cell office:value-type="string">
            <text:p>23/06/2026 12:23:34</text:p>
          </table:table-cell>
          <table:table-cell table:number-columns-repeated="2"/>
          <table:table-cell office:value-type="string">
            <text:p>juli3tlogiudice@gmail.com</text:p>
          </table:table-cell>
          <table:table-cell/>
          <table:table-cell office:value-type="string">
            <text:p>CUIL 27433050466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138045403">
            <text:p>16313804540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3" office:value-type="string">
            <text:p>13/06/2026 11:16:36</text:p>
          </table:table-cell>
          <table:table-cell table:number-columns-repeated="6"/>
          <table:table-cell office:value-type="string">
            <text:p>Producto de CET Pinamar</text:p>
          </table:table-cell>
          <table:table-cell office:value-type="string">
            <text:p>CICLISMO</text:p>
          </table:table-cell>
          <table:table-cell/>
          <table:table-cell office:value-type="float" office:value="163126484489">
            <text:p>16312648448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000.00</text:p>
          </table:table-cell>
          <table:table-cell office:value-type="string">
            <text:p>-21.90</text:p>
          </table:table-cell>
          <table:table-cell table:number-columns-repeated="3" office:value-type="string">
            <text:p>0.00</text:p>
          </table:table-cell>
          <table:table-cell office:value-type="string">
            <text:p>2960.10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96553387">
            <text:p>41796553387</text:p>
          </table:table-cell>
          <table:table-cell table:number-columns-repeated="8"/>
          <table:table-cell office:value-type="float" office:value="72895060">
            <text:p>72895060</text:p>
          </table:table-cell>
          <table:table-cell office:value-type="float" office:value="115960662">
            <text:p>115960662</text:p>
          </table:table-cell>
          <table:table-cell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2/06/2026 20:19:06</text:p>
          </table:table-cell>
          <table:table-cell office:value-type="string">
            <text:p>22/06/2026 20:19:06</text:p>
          </table:table-cell>
          <table:table-cell table:number-columns-repeated="2"/>
          <table:table-cell office:value-type="string">
            <text:p>manuelsimiele@hotmail.com</text:p>
          </table:table-cell>
          <table:table-cell/>
          <table:table-cell office:value-type="string">
            <text:p>CUIT 20216007159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867920644">
            <text:p>16386792064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812801832">
            <text:p>41812801832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2/06/2026 20:17:45</text:p>
          </table:table-cell>
          <table:table-cell office:value-type="string">
            <text:p>12/06/2026 20:17:46</text:p>
          </table:table-cell>
          <table:table-cell office:value-type="string">
            <text:p>22/06/2026 20:17:46</text:p>
          </table:table-cell>
          <table:table-cell table:number-columns-repeated="2"/>
          <table:table-cell office:value-type="string">
            <text:p>videla.sil@gmail.com</text:p>
          </table:table-cell>
          <table:table-cell/>
          <table:table-cell office:value-type="string">
            <text:p>CUIT 27317520196</text:p>
          </table:table-cell>
          <table:table-cell/>
          <table:table-cell office:value-type="string">
            <text:p>MICRO - NO Viaja Infantiles</text:p>
          </table:table-cell>
          <table:table-cell office:value-type="string">
            <text:p>MICRONOINF</text:p>
          </table:table-cell>
          <table:table-cell/>
          <table:table-cell office:value-type="float" office:value="163058336563">
            <text:p>16305833656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0000.00</text:p>
          </table:table-cell>
          <table:table-cell office:value-type="string">
            <text:p>-291.76</text:p>
          </table:table-cell>
          <table:table-cell table:number-columns-repeated="3" office:value-type="string">
            <text:p>0.00</text:p>
          </table:table-cell>
          <table:table-cell office:value-type="string">
            <text:p>9648.24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82277629">
            <text:p>41782277629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2/06/2026 20:11:56</text:p>
          </table:table-cell>
          <table:table-cell office:value-type="string">
            <text:p>12/06/2026 20:11:57</text:p>
          </table:table-cell>
          <table:table-cell office:value-type="string">
            <text:p>22/06/2026 20:11:57</text:p>
          </table:table-cell>
          <table:table-cell table:number-columns-repeated="2"/>
          <table:table-cell office:value-type="string">
            <text:p>ruizjoseernestovg@gmail.com</text:p>
          </table:table-cell>
          <table:table-cell/>
          <table:table-cell office:value-type="string">
            <text:p><text:s/>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057386503">
            <text:p>16305738650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61.08</text:p>
          </table:table-cell>
          <table:table-cell table:number-columns-repeated="3" office:value-type="string">
            <text:p>0.00</text:p>
          </table:table-cell>
          <table:table-cell office:value-type="string">
            <text:p>2920.92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2/06/2026 20:04:07</text:p>
          </table:table-cell>
          <table:table-cell office:value-type="string">
            <text:p>12/06/2026 20:04:10</text:p>
          </table:table-cell>
          <table:table-cell office:value-type="string">
            <text:p>22/06/2026 20:04:10</text:p>
          </table:table-cell>
          <table:table-cell table:number-columns-repeated="2"/>
          <table:table-cell office:value-type="string">
            <text:p>diego.echeverria.1969@gmail.com</text:p>
          </table:table-cell>
          <table:table-cell/>
          <table:table-cell office:value-type="string">
            <text:p>CUIT 20213546563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865006858">
            <text:p>16386500685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335.00</text:p>
          </table:table-cell>
          <table:table-cell table:number-columns-repeated="3" office:value-type="string">
            <text:p>0.00</text:p>
          </table:table-cell>
          <table:table-cell office:value-type="string">
            <text:p>23521.0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81788601">
            <text:p>41781788601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2/06/2026 19:42:37</text:p>
          </table:table-cell>
          <table:table-cell office:value-type="string">
            <text:p>22/06/2026 19:42:37</text:p>
          </table:table-cell>
          <table:table-cell table:number-columns-repeated="2"/>
          <table:table-cell office:value-type="string">
            <text:p>anitagarbino@gmail.com</text:p>
          </table:table-cell>
          <table:table-cell/>
          <table:table-cell office:value-type="string">
            <text:p>CUIL 2326069821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860927684">
            <text:p>16386092768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811437778">
            <text:p>41811437778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2/06/2026 19:13:59</text:p>
          </table:table-cell>
          <table:table-cell office:value-type="string">
            <text:p>12/06/2026 19:14:00</text:p>
          </table:table-cell>
          <table:table-cell office:value-type="string">
            <text:p>22/06/2026 19:14:00</text:p>
          </table:table-cell>
          <table:table-cell table:number-columns-repeated="2"/>
          <table:table-cell office:value-type="string">
            <text:p>caromiramont@hotmail.com</text:p>
          </table:table-cell>
          <table:table-cell/>
          <table:table-cell office:value-type="string">
            <text:p>CUIT 27238181912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855672288">
            <text:p>16385567228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61.08</text:p>
          </table:table-cell>
          <table:table-cell table:number-columns-repeated="3" office:value-type="string">
            <text:p>0.00</text:p>
          </table:table-cell>
          <table:table-cell office:value-type="string">
            <text:p>2920.92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2/06/2026 18:11:09</text:p>
          </table:table-cell>
          <table:table-cell office:value-type="string">
            <text:p>12/06/2026 18:11:11</text:p>
          </table:table-cell>
          <table:table-cell office:value-type="string">
            <text:p>19/06/2026 10:28:11</text:p>
          </table:table-cell>
          <table:table-cell table:number-columns-repeated="5"/>
          <table:table-cell office:value-type="string">
            <text:p>MLA935917465</text:p>
          </table:table-cell>
          <table:table-cell office:value-type="string">
            <text:p>Camiseta Hockey Oficial Naranja</text:p>
          </table:table-cell>
          <table:table-cell office:value-type="float" office:value="2.00001691298841E+015">
            <text:p>2000016912988410</text:p>
          </table:table-cell>
          <table:table-cell/>
          <table:table-cell office:value-type="float" office:value="163034258973">
            <text:p>16303425897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45000.00</text:p>
          </table:table-cell>
          <table:table-cell table:number-columns-repeated="4" office:value-type="string">
            <text:p>0.00</text:p>
          </table:table-cell>
          <table:table-cell office:value-type="string">
            <text:p>44730.00</text:p>
          </table:table-cell>
          <table:table-cell office:value-type="float" office:value="6">
            <text:p>6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MELI</text:p>
          </table:table-cell>
          <table:table-cell office:value-type="float" office:value="2.00001691298841E+015">
            <text:p>2000016912988410</text:p>
          </table:table-cell>
          <table:table-cell table:number-columns-repeated="12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2/06/2026 18:02:30</text:p>
          </table:table-cell>
          <table:table-cell office:value-type="string">
            <text:p>12/06/2026 18:02:32</text:p>
          </table:table-cell>
          <table:table-cell office:value-type="string">
            <text:p>10/07/2026 18:02:32</text:p>
          </table:table-cell>
          <table:table-cell table:number-columns-repeated="5"/>
          <table:table-cell office:value-type="string">
            <text:p>MLA1427783953</text:p>
          </table:table-cell>
          <table:table-cell office:value-type="string">
            <text:p>Buzo Polar Rashidi Azul - Cet-vlack</text:p>
          </table:table-cell>
          <table:table-cell office:value-type="float" office:value="2.00001691288628E+015">
            <text:p>2000016912886280</text:p>
          </table:table-cell>
          <table:table-cell/>
          <table:table-cell office:value-type="float" office:value="163841170006">
            <text:p>16384117000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40000.00</text:p>
          </table:table-cell>
          <table:table-cell table:number-columns-repeated="4" office:value-type="string">
            <text:p>0.00</text:p>
          </table:table-cell>
          <table:table-cell office:value-type="string">
            <text:p>139160.00</text:p>
          </table:table-cell>
          <table:table-cell office:value-type="float" office:value="6">
            <text:p>6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MELI</text:p>
          </table:table-cell>
          <table:table-cell office:value-type="float" office:value="2.00001691288628E+015">
            <text:p>2000016912886280</text:p>
          </table:table-cell>
          <table:table-cell table:number-columns-repeated="12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2/06/2026 18:00:43</text:p>
          </table:table-cell>
          <table:table-cell office:value-type="string">
            <text:p>12/06/2026 18:00:45</text:p>
          </table:table-cell>
          <table:table-cell office:value-type="string">
            <text:p>10/07/2026 18:00:45</text:p>
          </table:table-cell>
          <table:table-cell table:number-columns-repeated="5"/>
          <table:table-cell office:value-type="string">
            <text:p>MLA1781215818</text:p>
          </table:table-cell>
          <table:table-cell office:value-type="string">
            <text:p>Buzo Térmico Blanco - Cet-vlack</text:p>
          </table:table-cell>
          <table:table-cell office:value-type="float" office:value="2.00001691286814E+015">
            <text:p>2000016912868140</text:p>
          </table:table-cell>
          <table:table-cell/>
          <table:table-cell office:value-type="float" office:value="163032327041">
            <text:p>16303232704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70000.00</text:p>
          </table:table-cell>
          <table:table-cell table:number-columns-repeated="4" office:value-type="string">
            <text:p>0.00</text:p>
          </table:table-cell>
          <table:table-cell office:value-type="string">
            <text:p>69580.00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MELI</text:p>
          </table:table-cell>
          <table:table-cell office:value-type="float" office:value="2.00001691286814E+015">
            <text:p>2000016912868140</text:p>
          </table:table-cell>
          <table:table-cell table:number-columns-repeated="12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2/06/2026 17:59:41</text:p>
          </table:table-cell>
          <table:table-cell office:value-type="string">
            <text:p>10/07/2026 17:59:41</text:p>
          </table:table-cell>
          <table:table-cell table:number-columns-repeated="5"/>
          <table:table-cell office:value-type="string">
            <text:p>MLA935917465</text:p>
          </table:table-cell>
          <table:table-cell office:value-type="string">
            <text:p>Camiseta Hockey Oficial Naranja</text:p>
          </table:table-cell>
          <table:table-cell office:value-type="float" office:value="2.00001691282181E+015">
            <text:p>2000016912821810</text:p>
          </table:table-cell>
          <table:table-cell/>
          <table:table-cell office:value-type="float" office:value="163840733498">
            <text:p>16384073349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45000.00</text:p>
          </table:table-cell>
          <table:table-cell table:number-columns-repeated="4" office:value-type="string">
            <text:p>0.00</text:p>
          </table:table-cell>
          <table:table-cell office:value-type="string">
            <text:p>44730.00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MELI</text:p>
          </table:table-cell>
          <table:table-cell office:value-type="float" office:value="2.00001691282181E+015">
            <text:p>2000016912821810</text:p>
          </table:table-cell>
          <table:table-cell table:number-columns-repeated="12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2/06/2026 17:56:54</text:p>
          </table:table-cell>
          <table:table-cell office:value-type="string">
            <text:p>12/06/2026 17:56:55</text:p>
          </table:table-cell>
          <table:table-cell office:value-type="string">
            <text:p>10/07/2026 17:56:55</text:p>
          </table:table-cell>
          <table:table-cell table:number-columns-repeated="5"/>
          <table:table-cell office:value-type="string">
            <text:p>MLA904046834</text:p>
          </table:table-cell>
          <table:table-cell office:value-type="string">
            <text:p>Medias C E T - Media Multideporte 100% Polyester.</text:p>
          </table:table-cell>
          <table:table-cell office:value-type="float" office:value="2.000016912805E+015">
            <text:p>2000016912805000</text:p>
          </table:table-cell>
          <table:table-cell/>
          <table:table-cell office:value-type="float" office:value="163840367262">
            <text:p>16384036726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2000.00</text:p>
          </table:table-cell>
          <table:table-cell table:number-columns-repeated="4" office:value-type="string">
            <text:p>0.00</text:p>
          </table:table-cell>
          <table:table-cell office:value-type="string">
            <text:p>11928.00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MELI</text:p>
          </table:table-cell>
          <table:table-cell office:value-type="float" office:value="2.000016912805E+015">
            <text:p>2000016912805000</text:p>
          </table:table-cell>
          <table:table-cell table:number-columns-repeated="12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2/06/2026 17:55:23</text:p>
          </table:table-cell>
          <table:table-cell office:value-type="string">
            <text:p>10/07/2026 17:55:23</text:p>
          </table:table-cell>
          <table:table-cell table:number-columns-repeated="5"/>
          <table:table-cell office:value-type="string">
            <text:p>MLA904050351</text:p>
          </table:table-cell>
          <table:table-cell office:value-type="string">
            <text:p>Pollera <text:s/>De Dama Con Calza - C E T - Pilmay Negra</text:p>
          </table:table-cell>
          <table:table-cell office:value-type="float" office:value="2.00001691277729E+015">
            <text:p>2000016912777290</text:p>
          </table:table-cell>
          <table:table-cell/>
          <table:table-cell office:value-type="float" office:value="163030901349">
            <text:p>16303090134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40750.00</text:p>
          </table:table-cell>
          <table:table-cell table:number-columns-repeated="4" office:value-type="string">
            <text:p>0.00</text:p>
          </table:table-cell>
          <table:table-cell office:value-type="string">
            <text:p>40505.50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MELI</text:p>
          </table:table-cell>
          <table:table-cell office:value-type="float" office:value="2.00001691277729E+015">
            <text:p>2000016912777290</text:p>
          </table:table-cell>
          <table:table-cell table:number-columns-repeated="12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2/06/2026 16:48:19</text:p>
          </table:table-cell>
          <table:table-cell office:value-type="string">
            <text:p>22/06/2026 16:48:19</text:p>
          </table:table-cell>
          <table:table-cell table:number-columns-repeated="6"/>
          <table:table-cell office:value-type="string">
            <text:p>Pago a cuenta CET (02249023 de cliente 2249-VERA SANDOVAL</text:p>
          </table:table-cell>
          <table:table-cell office:value-type="string">
            <text:p><text:s/>CIELO FRANCESCA (D.N.I.: 57840708))</text:p>
          </table:table-cell>
          <table:table-cell office:value-type="float" office:value="2249023">
            <text:p>2249023</text:p>
          </table:table-cell>
          <table:table-cell/>
          <table:table-cell office:value-type="float" office:value="163019139033">
            <text:p>16301913903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000.00</text:p>
          </table:table-cell>
          <table:table-cell office:value-type="string">
            <text:p>-224.07</text:p>
          </table:table-cell>
          <table:table-cell table:number-columns-repeated="3" office:value-type="string">
            <text:p>0.00</text:p>
          </table:table-cell>
          <table:table-cell office:value-type="string">
            <text:p>34565.9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804718522">
            <text:p>41804718522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table:number-columns-repeated="2" office:value-type="string">
            <text:p>12/06/2026 16:47:10</text:p>
          </table:table-cell>
          <table:table-cell office:value-type="string">
            <text:p>22/06/2026 16:47:10</text:p>
          </table:table-cell>
          <table:table-cell table:number-columns-repeated="2"/>
          <table:table-cell office:value-type="string">
            <text:p>gabrielacasanova07@gmail.com</text:p>
          </table:table-cell>
          <table:table-cell/>
          <table:table-cell office:value-type="string">
            <text:p>CUIT 2726106497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019082575">
            <text:p>16301908257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804681456">
            <text:p>41804681456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2/06/2026 16:45:53</text:p>
          </table:table-cell>
          <table:table-cell office:value-type="string">
            <text:p>12/06/2026 16:45:54</text:p>
          </table:table-cell>
          <table:table-cell office:value-type="string">
            <text:p>22/06/2026 16:45:54</text:p>
          </table:table-cell>
          <table:table-cell table:number-columns-repeated="2"/>
          <table:table-cell office:value-type="string">
            <text:p>gabrielacasanova07@gmail.com</text:p>
          </table:table-cell>
          <table:table-cell/>
          <table:table-cell office:value-type="string">
            <text:p>CUIT 2726106497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018583597">
            <text:p>16301858359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804631672">
            <text:p>41804631672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2/06/2026 16:34:03</text:p>
          </table:table-cell>
          <table:table-cell office:value-type="string">
            <text:p>22/06/2026 16:34:03</text:p>
          </table:table-cell>
          <table:table-cell table:number-columns-repeated="2"/>
          <table:table-cell office:value-type="string">
            <text:p>anitagarbino@gmail.com</text:p>
          </table:table-cell>
          <table:table-cell/>
          <table:table-cell office:value-type="string">
            <text:p>CUIL 2326069821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016367161">
            <text:p>16301636716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804224502">
            <text:p>41804224502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2/06/2026 15:28:18</text:p>
          </table:table-cell>
          <table:table-cell office:value-type="string">
            <text:p>12/06/2026 15:28:20</text:p>
          </table:table-cell>
          <table:table-cell office:value-type="string">
            <text:p>22/06/2026 15:28:20</text:p>
          </table:table-cell>
          <table:table-cell table:number-columns-repeated="2"/>
          <table:table-cell office:value-type="string">
            <text:p>ana_carolina_delledonne@hotmail.com</text:p>
          </table:table-cell>
          <table:table-cell/>
          <table:table-cell office:value-type="string">
            <text:p>CUIT 2727823836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006631025">
            <text:p>16300663102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335.00</text:p>
          </table:table-cell>
          <table:table-cell table:number-columns-repeated="3" office:value-type="string">
            <text:p>0.00</text:p>
          </table:table-cell>
          <table:table-cell office:value-type="string">
            <text:p>23521.0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71635697">
            <text:p>41771635697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2/06/2026 15:17:30</text:p>
          </table:table-cell>
          <table:table-cell office:value-type="string">
            <text:p>12/06/2026 15:17:31</text:p>
          </table:table-cell>
          <table:table-cell office:value-type="string">
            <text:p>22/06/2026 15:17:31</text:p>
          </table:table-cell>
          <table:table-cell table:number-columns-repeated="6"/>
          <table:table-cell office:value-type="string">
            <text:p>Pago a cuenta CET (01312022 de cliente 1312-SERMORE</text:p>
          </table:table-cell>
          <table:table-cell office:value-type="string">
            <text:p><text:s/>MARIA VICTORIA (D.N.I.: 53846792))</text:p>
          </table:table-cell>
          <table:table-cell office:value-type="float" office:value="1312022">
            <text:p>1312022</text:p>
          </table:table-cell>
          <table:table-cell/>
          <table:table-cell office:value-type="float" office:value="163005120245">
            <text:p>16300512024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40000.00</text:p>
          </table:table-cell>
          <table:table-cell office:value-type="string">
            <text:p>-814.41</text:p>
          </table:table-cell>
          <table:table-cell table:number-columns-repeated="3" office:value-type="string">
            <text:p>0.00</text:p>
          </table:table-cell>
          <table:table-cell office:value-type="string">
            <text:p>38945.59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801796690">
            <text:p>41801796690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2/06/2026 13:33:40</text:p>
          </table:table-cell>
          <table:table-cell office:value-type="string">
            <text:p>12/06/2026 13:33:43</text:p>
          </table:table-cell>
          <table:table-cell office:value-type="string">
            <text:p>22/06/2026 13:33:43</text:p>
          </table:table-cell>
          <table:table-cell table:number-columns-repeated="2"/>
          <table:table-cell office:value-type="string">
            <text:p>f.cangiano@hotmail.com</text:p>
          </table:table-cell>
          <table:table-cell/>
          <table:table-cell office:value-type="string">
            <text:p>CUIL 20270704493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797765592">
            <text:p>16379776559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335.00</text:p>
          </table:table-cell>
          <table:table-cell table:number-columns-repeated="3" office:value-type="string">
            <text:p>0.00</text:p>
          </table:table-cell>
          <table:table-cell office:value-type="string">
            <text:p>23521.0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98642342">
            <text:p>41798642342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2/06/2026 11:44:20</text:p>
          </table:table-cell>
          <table:table-cell office:value-type="string">
            <text:p>12/06/2026 11:44:21</text:p>
          </table:table-cell>
          <table:table-cell office:value-type="string">
            <text:p>22/06/2026 11:44:21</text:p>
          </table:table-cell>
          <table:table-cell table:number-columns-repeated="6"/>
          <table:table-cell office:value-type="string">
            <text:p>Pago a cuenta CET (01607024 de cliente 1607-DI MARZIO</text:p>
          </table:table-cell>
          <table:table-cell office:value-type="string">
            <text:p><text:s/>FELICITAS (D.N.I.: 53858798))</text:p>
          </table:table-cell>
          <table:table-cell office:value-type="float" office:value="1607024">
            <text:p>1607024</text:p>
          </table:table-cell>
          <table:table-cell/>
          <table:table-cell office:value-type="float" office:value="162969054501">
            <text:p>16296905450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55000.00</text:p>
          </table:table-cell>
          <table:table-cell office:value-type="string">
            <text:p>-352.11</text:p>
          </table:table-cell>
          <table:table-cell table:number-columns-repeated="3" office:value-type="string">
            <text:p>0.00</text:p>
          </table:table-cell>
          <table:table-cell office:value-type="string">
            <text:p>54317.8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94858812">
            <text:p>41794858812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2/06/2026 11:36:50</text:p>
          </table:table-cell>
          <table:table-cell office:value-type="string">
            <text:p>12/06/2026 11:36:53</text:p>
          </table:table-cell>
          <table:table-cell office:value-type="string">
            <text:p>22/06/2026 11:36:53</text:p>
          </table:table-cell>
          <table:table-cell table:number-columns-repeated="6"/>
          <table:table-cell office:value-type="string">
            <text:p>Pago a cuenta CET (00942025 de cliente 942-ALTIERI</text:p>
          </table:table-cell>
          <table:table-cell office:value-type="string">
            <text:p><text:s/>ELENA MARIA (D.N.I.: 29040296))</text:p>
          </table:table-cell>
          <table:table-cell office:value-type="float" office:value="942025">
            <text:p>942025</text:p>
          </table:table-cell>
          <table:table-cell/>
          <table:table-cell office:value-type="float" office:value="163775998578">
            <text:p>16377599857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60000.00</text:p>
          </table:table-cell>
          <table:table-cell office:value-type="string">
            <text:p>-837.50</text:p>
          </table:table-cell>
          <table:table-cell table:number-columns-repeated="3" office:value-type="string">
            <text:p>0.00</text:p>
          </table:table-cell>
          <table:table-cell office:value-type="string">
            <text:p>58802.5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94609378">
            <text:p>41794609378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2/06/2026 11:36:09</text:p>
          </table:table-cell>
          <table:table-cell office:value-type="string">
            <text:p>12/06/2026 11:36:12</text:p>
          </table:table-cell>
          <table:table-cell office:value-type="string">
            <text:p>22/06/2026 11:36:12</text:p>
          </table:table-cell>
          <table:table-cell table:number-columns-repeated="6"/>
          <table:table-cell office:value-type="string">
            <text:p>Pago a cuenta CET (01673022 de cliente 1673-REVERON ALTIERI</text:p>
          </table:table-cell>
          <table:table-cell office:value-type="string">
            <text:p><text:s/>EVA MATILDA (D.N.I.: 53850210))</text:p>
          </table:table-cell>
          <table:table-cell office:value-type="float" office:value="1673022">
            <text:p>1673022</text:p>
          </table:table-cell>
          <table:table-cell/>
          <table:table-cell office:value-type="float" office:value="162967453323">
            <text:p>16296745332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55000.00</text:p>
          </table:table-cell>
          <table:table-cell office:value-type="string">
            <text:p>-767.71</text:p>
          </table:table-cell>
          <table:table-cell table:number-columns-repeated="3" office:value-type="string">
            <text:p>0.00</text:p>
          </table:table-cell>
          <table:table-cell office:value-type="string">
            <text:p>53902.29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4123253">
            <text:p>41764123253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2/06/2026 11:33:15</text:p>
          </table:table-cell>
          <table:table-cell office:value-type="string">
            <text:p>12/06/2026 11:33:17</text:p>
          </table:table-cell>
          <table:table-cell office:value-type="string">
            <text:p>22/06/2026 11:33:17</text:p>
          </table:table-cell>
          <table:table-cell table:number-columns-repeated="2"/>
          <table:table-cell office:value-type="string">
            <text:p>eugec70@hotmail.com</text:p>
          </table:table-cell>
          <table:table-cell/>
          <table:table-cell office:value-type="string">
            <text:p>CUIT 20303904361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775235364">
            <text:p>16377523536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335.00</text:p>
          </table:table-cell>
          <table:table-cell table:number-columns-repeated="3" office:value-type="string">
            <text:p>0.00</text:p>
          </table:table-cell>
          <table:table-cell office:value-type="string">
            <text:p>23521.0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94494512">
            <text:p>41794494512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2/06/2026 11:16:02</text:p>
          </table:table-cell>
          <table:table-cell office:value-type="string">
            <text:p>22/06/2026 11:16:02</text:p>
          </table:table-cell>
          <table:table-cell table:number-columns-repeated="6"/>
          <table:table-cell office:value-type="string">
            <text:p>Pago a cuenta CET (02179023 de cliente 2179-VILLALBA</text:p>
          </table:table-cell>
          <table:table-cell office:value-type="string">
            <text:p><text:s/>AZUL (D.N.I.: 45988565))</text:p>
          </table:table-cell>
          <table:table-cell office:value-type="float" office:value="2179023">
            <text:p>2179023</text:p>
          </table:table-cell>
          <table:table-cell/>
          <table:table-cell office:value-type="float" office:value="163772308756">
            <text:p>16377230875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47000.00</text:p>
          </table:table-cell>
          <table:table-cell office:value-type="string">
            <text:p>-300.89</text:p>
          </table:table-cell>
          <table:table-cell table:number-columns-repeated="3" office:value-type="string">
            <text:p>0.00</text:p>
          </table:table-cell>
          <table:table-cell office:value-type="string">
            <text:p>46417.11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93983038">
            <text:p>41793983038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2/06/2026 10:34:01</text:p>
          </table:table-cell>
          <table:table-cell office:value-type="string">
            <text:p>12/06/2026 10:34:03</text:p>
          </table:table-cell>
          <table:table-cell office:value-type="string">
            <text:p>22/06/2026 10:34:03</text:p>
          </table:table-cell>
          <table:table-cell table:number-columns-repeated="2"/>
          <table:table-cell office:value-type="string">
            <text:p>galianoc@gmail.com</text:p>
          </table:table-cell>
          <table:table-cell/>
          <table:table-cell office:value-type="string">
            <text:p>CUIT 27234127077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957193755">
            <text:p>16295719375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41.88</text:p>
          </table:table-cell>
          <table:table-cell table:number-columns-repeated="3" office:value-type="string">
            <text:p>0.00</text:p>
          </table:table-cell>
          <table:table-cell office:value-type="string">
            <text:p>2940.12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2/06/2026 08:21:14</text:p>
          </table:table-cell>
          <table:table-cell office:value-type="string">
            <text:p>12/06/2026 08:21:15</text:p>
          </table:table-cell>
          <table:table-cell office:value-type="string">
            <text:p>22/06/2026 08:21:15</text:p>
          </table:table-cell>
          <table:table-cell table:number-columns-repeated="2"/>
          <table:table-cell office:value-type="string">
            <text:p>eltopo_falcon@hotmail.com</text:p>
          </table:table-cell>
          <table:table-cell/>
          <table:table-cell office:value-type="string">
            <text:p>CUIT 20303037854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940718033">
            <text:p>16294071803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61.08</text:p>
          </table:table-cell>
          <table:table-cell table:number-columns-repeated="3" office:value-type="string">
            <text:p>0.00</text:p>
          </table:table-cell>
          <table:table-cell office:value-type="string">
            <text:p>2920.92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2/06/2026 07:52:02</text:p>
          </table:table-cell>
          <table:table-cell office:value-type="string">
            <text:p>12/06/2026 07:52:04</text:p>
          </table:table-cell>
          <table:table-cell office:value-type="string">
            <text:p>22/06/2026 07:52:04</text:p>
          </table:table-cell>
          <table:table-cell table:number-columns-repeated="2"/>
          <table:table-cell office:value-type="string">
            <text:p>hosteriaglicinas@gmail.com</text:p>
          </table:table-cell>
          <table:table-cell/>
          <table:table-cell office:value-type="string">
            <text:p>CUIT 20927470161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746398334">
            <text:p>16374639833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700.23</text:p>
          </table:table-cell>
          <table:table-cell table:number-columns-repeated="3" office:value-type="string">
            <text:p>0.00</text:p>
          </table:table-cell>
          <table:table-cell office:value-type="string">
            <text:p>23155.77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59037351">
            <text:p>41759037351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2/06/2026 00:30:56</text:p>
          </table:table-cell>
          <table:table-cell office:value-type="string">
            <text:p>12/06/2026 00:30:57</text:p>
          </table:table-cell>
          <table:table-cell office:value-type="string">
            <text:p>22/06/2026 00:30:57</text:p>
          </table:table-cell>
          <table:table-cell table:number-columns-repeated="2"/>
          <table:table-cell office:value-type="string">
            <text:p>micaceres69@gmail.com</text:p>
          </table:table-cell>
          <table:table-cell/>
          <table:table-cell office:value-type="string">
            <text:p>CUIL 20206029561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917846921">
            <text:p>16291784692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61.08</text:p>
          </table:table-cell>
          <table:table-cell table:number-columns-repeated="3" office:value-type="string">
            <text:p>0.00</text:p>
          </table:table-cell>
          <table:table-cell office:value-type="string">
            <text:p>2920.92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22:29:33</text:p>
          </table:table-cell>
          <table:table-cell office:value-type="string">
            <text:p>11/06/2026 22:29:34</text:p>
          </table:table-cell>
          <table:table-cell office:value-type="string">
            <text:p>21/06/2026 22:29:34</text:p>
          </table:table-cell>
          <table:table-cell table:number-columns-repeated="2"/>
          <table:table-cell office:value-type="string">
            <text:p>micaalatuf.9@hotmail.com</text:p>
          </table:table-cell>
          <table:table-cell/>
          <table:table-cell office:value-type="string">
            <text:p>CUIL 27370508793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714479338">
            <text:p>16371447933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61.08</text:p>
          </table:table-cell>
          <table:table-cell table:number-columns-repeated="3" office:value-type="string">
            <text:p>0.00</text:p>
          </table:table-cell>
          <table:table-cell office:value-type="string">
            <text:p>2920.92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20:58:00</text:p>
          </table:table-cell>
          <table:table-cell office:value-type="string">
            <text:p>11/06/2026 20:58:03</text:p>
          </table:table-cell>
          <table:table-cell office:value-type="string">
            <text:p>21/06/2026 20:58:03</text:p>
          </table:table-cell>
          <table:table-cell table:number-columns-repeated="6"/>
          <table:table-cell office:value-type="string">
            <text:p>Pago a cuenta CET (01673013 de cliente 1673-REVERON ALTIERI</text:p>
          </table:table-cell>
          <table:table-cell office:value-type="string">
            <text:p><text:s/>EVA MATILDA (D.N.I.: 53850210))</text:p>
          </table:table-cell>
          <table:table-cell office:value-type="float" office:value="1673013">
            <text:p>1673013</text:p>
          </table:table-cell>
          <table:table-cell/>
          <table:table-cell office:value-type="float" office:value="163702908592">
            <text:p>16370290859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6000.00</text:p>
          </table:table-cell>
          <table:table-cell office:value-type="string">
            <text:p>-83.75</text:p>
          </table:table-cell>
          <table:table-cell table:number-columns-repeated="3" office:value-type="string">
            <text:p>0.00</text:p>
          </table:table-cell>
          <table:table-cell office:value-type="string">
            <text:p>5880.25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82328478">
            <text:p>41782328478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1/06/2026 20:57:11</text:p>
          </table:table-cell>
          <table:table-cell office:value-type="string">
            <text:p>11/06/2026 20:57:13</text:p>
          </table:table-cell>
          <table:table-cell office:value-type="string">
            <text:p>21/06/2026 20:57:13</text:p>
          </table:table-cell>
          <table:table-cell table:number-columns-repeated="6"/>
          <table:table-cell office:value-type="string">
            <text:p>Pago a cuenta CET (01672016 de cliente 1672-REVERON ALTIERI</text:p>
          </table:table-cell>
          <table:table-cell office:value-type="string">
            <text:p><text:s/>OLIVIA ELENA (D.N.I.: 54877963))</text:p>
          </table:table-cell>
          <table:table-cell office:value-type="float" office:value="1672016">
            <text:p>1672016</text:p>
          </table:table-cell>
          <table:table-cell/>
          <table:table-cell office:value-type="float" office:value="163702744864">
            <text:p>16370274486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6000.00</text:p>
          </table:table-cell>
          <table:table-cell office:value-type="string">
            <text:p>-83.75</text:p>
          </table:table-cell>
          <table:table-cell table:number-columns-repeated="3" office:value-type="string">
            <text:p>0.00</text:p>
          </table:table-cell>
          <table:table-cell office:value-type="string">
            <text:p>5880.25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51843819">
            <text:p>41751843819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1/06/2026 20:55:46</text:p>
          </table:table-cell>
          <table:table-cell office:value-type="string">
            <text:p>11/06/2026 20:55:49</text:p>
          </table:table-cell>
          <table:table-cell office:value-type="string">
            <text:p>21/06/2026 20:55:49</text:p>
          </table:table-cell>
          <table:table-cell table:number-columns-repeated="6"/>
          <table:table-cell office:value-type="string">
            <text:p>Pago a cuenta CET (01673022 de cliente 1673-REVERON ALTIERI</text:p>
          </table:table-cell>
          <table:table-cell office:value-type="string">
            <text:p><text:s/>EVA MATILDA (D.N.I.: 53850210))</text:p>
          </table:table-cell>
          <table:table-cell office:value-type="float" office:value="1673022">
            <text:p>1673022</text:p>
          </table:table-cell>
          <table:table-cell/>
          <table:table-cell office:value-type="float" office:value="163702443824">
            <text:p>16370244382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55000.00</text:p>
          </table:table-cell>
          <table:table-cell office:value-type="string">
            <text:p>-767.71</text:p>
          </table:table-cell>
          <table:table-cell table:number-columns-repeated="3" office:value-type="string">
            <text:p>0.00</text:p>
          </table:table-cell>
          <table:table-cell office:value-type="string">
            <text:p>53902.29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51798549">
            <text:p>41751798549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1/06/2026 20:54:39</text:p>
          </table:table-cell>
          <table:table-cell office:value-type="string">
            <text:p>11/06/2026 20:54:42</text:p>
          </table:table-cell>
          <table:table-cell office:value-type="string">
            <text:p>21/06/2026 20:54:42</text:p>
          </table:table-cell>
          <table:table-cell table:number-columns-repeated="2"/>
          <table:table-cell office:value-type="string">
            <text:p>pupialtieri@hotmail.com</text:p>
          </table:table-cell>
          <table:table-cell/>
          <table:table-cell office:value-type="string">
            <text:p>CUIT 23290402964</text:p>
          </table:table-cell>
          <table:table-cell/>
          <table:table-cell office:value-type="string">
            <text:p>Pago a cuenta CET (00942025 de cliente 942-ALTIERI</text:p>
          </table:table-cell>
          <table:table-cell office:value-type="string">
            <text:p><text:s/>ELENA MARIA (D.N.I.: 29040296))</text:p>
          </table:table-cell>
          <table:table-cell office:value-type="float" office:value="942025">
            <text:p>942025</text:p>
          </table:table-cell>
          <table:table-cell/>
          <table:table-cell office:value-type="float" office:value="163702239984">
            <text:p>16370223998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60000.00</text:p>
          </table:table-cell>
          <table:table-cell office:value-type="string">
            <text:p>-837.50</text:p>
          </table:table-cell>
          <table:table-cell table:number-columns-repeated="3" office:value-type="string">
            <text:p>0.00</text:p>
          </table:table-cell>
          <table:table-cell office:value-type="string">
            <text:p>58802.5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51772017">
            <text:p>41751772017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table:number-columns-repeated="2" office:value-type="string">
            <text:p>11/06/2026 20:25:26</text:p>
          </table:table-cell>
          <table:table-cell office:value-type="string">
            <text:p>21/06/2026 20:25:26</text:p>
          </table:table-cell>
          <table:table-cell table:number-columns-repeated="2"/>
          <table:table-cell office:value-type="string">
            <text:p>sabrina@guitarrasgracia.com.ar</text:p>
          </table:table-cell>
          <table:table-cell/>
          <table:table-cell office:value-type="string">
            <text:p>CUIT 2325659468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90432981">
            <text:p>16289043298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50862367">
            <text:p>41750862367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20:12:09</text:p>
          </table:table-cell>
          <table:table-cell office:value-type="string">
            <text:p>21/06/2026 20:12:09</text:p>
          </table:table-cell>
          <table:table-cell table:number-columns-repeated="2"/>
          <table:table-cell office:value-type="string">
            <text:p>mpaezdg@gmail.com</text:p>
          </table:table-cell>
          <table:table-cell/>
          <table:table-cell office:value-type="string">
            <text:p>CUIT 27244086492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95663080">
            <text:p>16369566308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50429527">
            <text:p>41750429527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9:40:22</text:p>
          </table:table-cell>
          <table:table-cell office:value-type="string">
            <text:p>11/06/2026 19:40:24</text:p>
          </table:table-cell>
          <table:table-cell office:value-type="string">
            <text:p>21/06/2026 19:40:24</text:p>
          </table:table-cell>
          <table:table-cell table:number-columns-repeated="2"/>
          <table:table-cell office:value-type="string">
            <text:p>lizbergesio@gmail.com</text:p>
          </table:table-cell>
          <table:table-cell/>
          <table:table-cell office:value-type="string">
            <text:p>CUIT 27235259953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882755487">
            <text:p>16288275548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61.08</text:p>
          </table:table-cell>
          <table:table-cell table:number-columns-repeated="3" office:value-type="string">
            <text:p>0.00</text:p>
          </table:table-cell>
          <table:table-cell office:value-type="string">
            <text:p>2920.92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9:33:40</text:p>
          </table:table-cell>
          <table:table-cell office:value-type="string">
            <text:p>21/06/2026 19:33:40</text:p>
          </table:table-cell>
          <table:table-cell table:number-columns-repeated="2"/>
          <table:table-cell office:value-type="string">
            <text:p>manubastons87@gmail.com</text:p>
          </table:table-cell>
          <table:table-cell/>
          <table:table-cell office:value-type="string">
            <text:p>CUIT 2332472662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81618839">
            <text:p>16288161883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49085609">
            <text:p>41749085609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9:24:06</text:p>
          </table:table-cell>
          <table:table-cell office:value-type="string">
            <text:p>11/06/2026 19:24:07</text:p>
          </table:table-cell>
          <table:table-cell office:value-type="string">
            <text:p>21/06/2026 19:24:07</text:p>
          </table:table-cell>
          <table:table-cell table:number-columns-repeated="2"/>
          <table:table-cell office:value-type="string">
            <text:p>veritogonzalez.correo@gmail.com</text:p>
          </table:table-cell>
          <table:table-cell/>
          <table:table-cell office:value-type="string">
            <text:p>CUIT 2324212267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79674009">
            <text:p>16287967400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79200598">
            <text:p>41779200598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8:50:40</text:p>
          </table:table-cell>
          <table:table-cell office:value-type="string">
            <text:p>11/06/2026 18:50:41</text:p>
          </table:table-cell>
          <table:table-cell office:value-type="string">
            <text:p>21/06/2026 18:50:41</text:p>
          </table:table-cell>
          <table:table-cell table:number-columns-repeated="2"/>
          <table:table-cell office:value-type="string">
            <text:p>sabrina@guitarrasgracia.com.ar</text:p>
          </table:table-cell>
          <table:table-cell/>
          <table:table-cell office:value-type="string">
            <text:p>CUIT 2325659468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73359607">
            <text:p>16287335960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77960614">
            <text:p>41777960614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8:45:31</text:p>
          </table:table-cell>
          <table:table-cell office:value-type="string">
            <text:p>11/06/2026 18:45:32</text:p>
          </table:table-cell>
          <table:table-cell office:value-type="string">
            <text:p>21/06/2026 18:45:32</text:p>
          </table:table-cell>
          <table:table-cell table:number-columns-repeated="2"/>
          <table:table-cell office:value-type="string">
            <text:p>juanignacio_ernalz@hotmail.com</text:p>
          </table:table-cell>
          <table:table-cell/>
          <table:table-cell office:value-type="string">
            <text:p>CUIT 20324726226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80002450">
            <text:p>16368000245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47305879">
            <text:p>41747305879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8:23:31</text:p>
          </table:table-cell>
          <table:table-cell office:value-type="string">
            <text:p>11/06/2026 18:23:33</text:p>
          </table:table-cell>
          <table:table-cell office:value-type="string">
            <text:p>21/06/2026 18:23:33</text:p>
          </table:table-cell>
          <table:table-cell table:number-columns-repeated="6"/>
          <table:table-cell office:value-type="string">
            <text:p>Pago a cuenta CET (02073025 de cliente 2073-GUERRERO</text:p>
          </table:table-cell>
          <table:table-cell office:value-type="string">
            <text:p><text:s/>HELENA (D.N.I.: 55103314))</text:p>
          </table:table-cell>
          <table:table-cell office:value-type="float" office:value="2073025">
            <text:p>2073025</text:p>
          </table:table-cell>
          <table:table-cell/>
          <table:table-cell office:value-type="float" office:value="162868874133">
            <text:p>16286887413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44000.00</text:p>
          </table:table-cell>
          <table:table-cell office:value-type="string">
            <text:p>-895.85</text:p>
          </table:table-cell>
          <table:table-cell table:number-columns-repeated="3" office:value-type="string">
            <text:p>0.00</text:p>
          </table:table-cell>
          <table:table-cell office:value-type="string">
            <text:p>42840.15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46463735">
            <text:p>41746463735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1/06/2026 18:21:08</text:p>
          </table:table-cell>
          <table:table-cell office:value-type="string">
            <text:p>11/06/2026 18:21:13</text:p>
          </table:table-cell>
          <table:table-cell office:value-type="string">
            <text:p>21/06/2026 18:21:13</text:p>
          </table:table-cell>
          <table:table-cell table:number-columns-repeated="2"/>
          <table:table-cell office:value-type="string">
            <text:p>mechyamansilla@gmail.com</text:p>
          </table:table-cell>
          <table:table-cell/>
          <table:table-cell office:value-type="string">
            <text:p>CUIT 27298236015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75111908">
            <text:p>16367511190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335.00</text:p>
          </table:table-cell>
          <table:table-cell table:number-columns-repeated="3" office:value-type="string">
            <text:p>0.00</text:p>
          </table:table-cell>
          <table:table-cell office:value-type="string">
            <text:p>23521.0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76833406">
            <text:p>41776833406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8:16:25</text:p>
          </table:table-cell>
          <table:table-cell office:value-type="string">
            <text:p>21/06/2026 18:16:25</text:p>
          </table:table-cell>
          <table:table-cell table:number-columns-repeated="2"/>
          <table:table-cell office:value-type="string">
            <text:p>lilengrispino@hotmail.com</text:p>
          </table:table-cell>
          <table:table-cell/>
          <table:table-cell office:value-type="string">
            <text:p>CUIT 27270945169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67384663">
            <text:p>16286738466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76656532">
            <text:p>41776656532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8:09:49</text:p>
          </table:table-cell>
          <table:table-cell office:value-type="string">
            <text:p>11/06/2026 18:09:50</text:p>
          </table:table-cell>
          <table:table-cell office:value-type="string">
            <text:p>21/06/2026 18:09:50</text:p>
          </table:table-cell>
          <table:table-cell table:number-columns-repeated="2"/>
          <table:table-cell office:value-type="string">
            <text:p>sigridopatowski@gmail.com</text:p>
          </table:table-cell>
          <table:table-cell/>
          <table:table-cell office:value-type="string">
            <text:p>CUIL 27336727982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865825825">
            <text:p>16286582582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61.08</text:p>
          </table:table-cell>
          <table:table-cell table:number-columns-repeated="3" office:value-type="string">
            <text:p>0.00</text:p>
          </table:table-cell>
          <table:table-cell office:value-type="string">
            <text:p>2920.92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7:47:13</text:p>
          </table:table-cell>
          <table:table-cell office:value-type="string">
            <text:p>11/06/2026 17:47:15</text:p>
          </table:table-cell>
          <table:table-cell office:value-type="string">
            <text:p>21/06/2026 17:47:15</text:p>
          </table:table-cell>
          <table:table-cell table:number-columns-repeated="2"/>
          <table:table-cell office:value-type="string">
            <text:p>hermidafernandoluisdaniel@gmail.com</text:p>
          </table:table-cell>
          <table:table-cell/>
          <table:table-cell office:value-type="string">
            <text:p>CUIT 20173658274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861889143">
            <text:p>16286188914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41.88</text:p>
          </table:table-cell>
          <table:table-cell table:number-columns-repeated="3" office:value-type="string">
            <text:p>0.00</text:p>
          </table:table-cell>
          <table:table-cell office:value-type="string">
            <text:p>2940.12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7:36:54</text:p>
          </table:table-cell>
          <table:table-cell office:value-type="string">
            <text:p>11/06/2026 17:36:55</text:p>
          </table:table-cell>
          <table:table-cell office:value-type="string">
            <text:p>21/06/2026 17:36:55</text:p>
          </table:table-cell>
          <table:table-cell table:number-columns-repeated="2"/>
          <table:table-cell office:value-type="string">
            <text:p>mmariaceleste724@gmail.com</text:p>
          </table:table-cell>
          <table:table-cell/>
          <table:table-cell office:value-type="string">
            <text:p>CUIL 27311261180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66876048">
            <text:p>16366687604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44713011">
            <text:p>41744713011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7:33:41</text:p>
          </table:table-cell>
          <table:table-cell office:value-type="string">
            <text:p>11/06/2026 17:33:43</text:p>
          </table:table-cell>
          <table:table-cell office:value-type="string">
            <text:p>21/06/2026 17:33:43</text:p>
          </table:table-cell>
          <table:table-cell table:number-columns-repeated="2"/>
          <table:table-cell office:value-type="string">
            <text:p>nauticaconejo@hotmail.com</text:p>
          </table:table-cell>
          <table:table-cell/>
          <table:table-cell office:value-type="string">
            <text:p>CUIT 20170137427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666832432">
            <text:p>16366683243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87.53</text:p>
          </table:table-cell>
          <table:table-cell table:number-columns-repeated="3" office:value-type="string">
            <text:p>0.00</text:p>
          </table:table-cell>
          <table:table-cell office:value-type="string">
            <text:p>2894.47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7:09:50</text:p>
          </table:table-cell>
          <table:table-cell office:value-type="string">
            <text:p>11/06/2026 17:09:51</text:p>
          </table:table-cell>
          <table:table-cell office:value-type="string">
            <text:p>21/06/2026 17:09:51</text:p>
          </table:table-cell>
          <table:table-cell table:number-columns-repeated="2"/>
          <table:table-cell office:value-type="string">
            <text:p>drayesicacarolinagarcia@gmail.com</text:p>
          </table:table-cell>
          <table:table-cell/>
          <table:table-cell office:value-type="string">
            <text:p>CUIT 27304659675</text:p>
          </table:table-cell>
          <table:table-cell/>
          <table:table-cell office:value-type="string">
            <text:p>MICRO - NO Viaja Infantiles</text:p>
          </table:table-cell>
          <table:table-cell office:value-type="string">
            <text:p>MICRONOINF</text:p>
          </table:table-cell>
          <table:table-cell/>
          <table:table-cell office:value-type="float" office:value="163662500570">
            <text:p>16366250057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0000.00</text:p>
          </table:table-cell>
          <table:table-cell office:value-type="string">
            <text:p>-64.02</text:p>
          </table:table-cell>
          <table:table-cell table:number-columns-repeated="3" office:value-type="string">
            <text:p>0.00</text:p>
          </table:table-cell>
          <table:table-cell office:value-type="string">
            <text:p>9875.98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74225270">
            <text:p>41774225270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6:18:03</text:p>
          </table:table-cell>
          <table:table-cell office:value-type="string">
            <text:p>11/06/2026 16:18:05</text:p>
          </table:table-cell>
          <table:table-cell office:value-type="string">
            <text:p>21/06/2026 16:18:05</text:p>
          </table:table-cell>
          <table:table-cell table:number-columns-repeated="2"/>
          <table:table-cell office:value-type="string">
            <text:p>lalarotundo@gmail.com</text:p>
          </table:table-cell>
          <table:table-cell/>
          <table:table-cell office:value-type="string">
            <text:p>CUIT 27277683895</text:p>
          </table:table-cell>
          <table:table-cell/>
          <table:table-cell office:value-type="string">
            <text:p>MICRO - NO Viaja</text:p>
          </table:table-cell>
          <table:table-cell office:value-type="string">
            <text:p>MICRONOV</text:p>
          </table:table-cell>
          <table:table-cell/>
          <table:table-cell office:value-type="float" office:value="162847153257">
            <text:p>16284715325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2000.00</text:p>
          </table:table-cell>
          <table:table-cell office:value-type="string">
            <text:p>-244.32</text:p>
          </table:table-cell>
          <table:table-cell table:number-columns-repeated="3" office:value-type="string">
            <text:p>0.00</text:p>
          </table:table-cell>
          <table:table-cell office:value-type="string">
            <text:p>11383.68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72577082">
            <text:p>41772577082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5:35:31</text:p>
          </table:table-cell>
          <table:table-cell office:value-type="string">
            <text:p>21/06/2026 15:35:31</text:p>
          </table:table-cell>
          <table:table-cell table:number-columns-repeated="2"/>
          <table:table-cell office:value-type="string">
            <text:p>solangepinamar@yahoo.com.ar</text:p>
          </table:table-cell>
          <table:table-cell/>
          <table:table-cell office:value-type="string">
            <text:p>CUIT 2725686089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41170875">
            <text:p>16284117087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40798979">
            <text:p>41740798979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5:19:38</text:p>
          </table:table-cell>
          <table:table-cell office:value-type="string">
            <text:p>11/06/2026 15:19:41</text:p>
          </table:table-cell>
          <table:table-cell office:value-type="string">
            <text:p>21/06/2026 15:19:41</text:p>
          </table:table-cell>
          <table:table-cell table:number-columns-repeated="2"/>
          <table:table-cell office:value-type="string">
            <text:p>dinagiordano2@gmail.com</text:p>
          </table:table-cell>
          <table:table-cell/>
          <table:table-cell office:value-type="string">
            <text:p>CUIT 27311373353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46079140">
            <text:p>16364607914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700.23</text:p>
          </table:table-cell>
          <table:table-cell table:number-columns-repeated="3" office:value-type="string">
            <text:p>0.00</text:p>
          </table:table-cell>
          <table:table-cell office:value-type="string">
            <text:p>23155.77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40313883">
            <text:p>41740313883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5:09:16</text:p>
          </table:table-cell>
          <table:table-cell office:value-type="string">
            <text:p>11/06/2026 15:09:17</text:p>
          </table:table-cell>
          <table:table-cell office:value-type="string">
            <text:p>21/06/2026 15:09:17</text:p>
          </table:table-cell>
          <table:table-cell table:number-columns-repeated="2"/>
          <table:table-cell office:value-type="string">
            <text:p>marlucaligari@hotmail.com</text:p>
          </table:table-cell>
          <table:table-cell/>
          <table:table-cell office:value-type="string">
            <text:p>CUIT 27286315882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44812652">
            <text:p>16364481265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335.00</text:p>
          </table:table-cell>
          <table:table-cell table:number-columns-repeated="3" office:value-type="string">
            <text:p>0.00</text:p>
          </table:table-cell>
          <table:table-cell office:value-type="string">
            <text:p>23521.0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40002587">
            <text:p>41740002587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5:09:02</text:p>
          </table:table-cell>
          <table:table-cell office:value-type="string">
            <text:p>11/06/2026 15:09:03</text:p>
          </table:table-cell>
          <table:table-cell office:value-type="string">
            <text:p>21/06/2026 15:09:03</text:p>
          </table:table-cell>
          <table:table-cell table:number-columns-repeated="2"/>
          <table:table-cell office:value-type="string">
            <text:p>laureske@hotmail.com</text:p>
          </table:table-cell>
          <table:table-cell/>
          <table:table-cell office:value-type="string">
            <text:p>CUIT 2728972049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44786580">
            <text:p>16364478658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70462296">
            <text:p>41770462296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5:08:13</text:p>
          </table:table-cell>
          <table:table-cell office:value-type="string">
            <text:p>11/06/2026 15:08:14</text:p>
          </table:table-cell>
          <table:table-cell office:value-type="string">
            <text:p>21/06/2026 15:08:14</text:p>
          </table:table-cell>
          <table:table-cell table:number-columns-repeated="2"/>
          <table:table-cell office:value-type="string">
            <text:p>rociorenata14@gmail.com</text:p>
          </table:table-cell>
          <table:table-cell/>
          <table:table-cell office:value-type="string">
            <text:p>CUIT 27365380940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44786276">
            <text:p>16364478627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70431400">
            <text:p>41770431400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5:01:16</text:p>
          </table:table-cell>
          <table:table-cell office:value-type="string">
            <text:p>11/06/2026 15:01:17</text:p>
          </table:table-cell>
          <table:table-cell office:value-type="string">
            <text:p>21/06/2026 15:01:17</text:p>
          </table:table-cell>
          <table:table-cell table:number-columns-repeated="2"/>
          <table:table-cell office:value-type="string">
            <text:p>yesicam_88@hotmail.com</text:p>
          </table:table-cell>
          <table:table-cell/>
          <table:table-cell office:value-type="string">
            <text:p>CUIL 2333670432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35845841">
            <text:p>16283584584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9759711">
            <text:p>41739759711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4:58:24</text:p>
          </table:table-cell>
          <table:table-cell office:value-type="string">
            <text:p>11/06/2026 14:58:25</text:p>
          </table:table-cell>
          <table:table-cell office:value-type="string">
            <text:p>21/06/2026 14:58:25</text:p>
          </table:table-cell>
          <table:table-cell table:number-columns-repeated="2"/>
          <table:table-cell office:value-type="string">
            <text:p>verocoleman@hotmail.com</text:p>
          </table:table-cell>
          <table:table-cell/>
          <table:table-cell office:value-type="string">
            <text:p>CUIT 27222769650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42797466">
            <text:p>16364279746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9672799">
            <text:p>41739672799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4:40:47</text:p>
          </table:table-cell>
          <table:table-cell office:value-type="string">
            <text:p>11/06/2026 14:40:51</text:p>
          </table:table-cell>
          <table:table-cell office:value-type="string">
            <text:p>21/06/2026 14:40:51</text:p>
          </table:table-cell>
          <table:table-cell table:number-columns-repeated="2"/>
          <table:table-cell office:value-type="string">
            <text:p>gartia.educaciontdf@gmail.com</text:p>
          </table:table-cell>
          <table:table-cell/>
          <table:table-cell office:value-type="string">
            <text:p>CUIT 27304682596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33267189">
            <text:p>16283326718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335.00</text:p>
          </table:table-cell>
          <table:table-cell table:number-columns-repeated="3" office:value-type="string">
            <text:p>0.00</text:p>
          </table:table-cell>
          <table:table-cell office:value-type="string">
            <text:p>23521.0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9629090">
            <text:p>41769629090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4:40:18</text:p>
          </table:table-cell>
          <table:table-cell office:value-type="string">
            <text:p>11/06/2026 14:40:19</text:p>
          </table:table-cell>
          <table:table-cell office:value-type="string">
            <text:p>21/06/2026 14:40:19</text:p>
          </table:table-cell>
          <table:table-cell table:number-columns-repeated="2"/>
          <table:table-cell office:value-type="string">
            <text:p>mdimarzio81@hotmail.com</text:p>
          </table:table-cell>
          <table:table-cell/>
          <table:table-cell office:value-type="string">
            <text:p>CUIT 20289857037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33340599">
            <text:p>16283334059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9614248">
            <text:p>41769614248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4:33:48</text:p>
          </table:table-cell>
          <table:table-cell office:value-type="string">
            <text:p>11/06/2026 14:33:49</text:p>
          </table:table-cell>
          <table:table-cell office:value-type="string">
            <text:p>21/06/2026 14:33:49</text:p>
          </table:table-cell>
          <table:table-cell table:number-columns-repeated="2"/>
          <table:table-cell office:value-type="string">
            <text:p>belenbeltrachini@gmail.com</text:p>
          </table:table-cell>
          <table:table-cell/>
          <table:table-cell office:value-type="string">
            <text:p>CUIT 27259905112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32436455">
            <text:p>16283243645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8959601">
            <text:p>41738959601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4:32:08</text:p>
          </table:table-cell>
          <table:table-cell office:value-type="string">
            <text:p>11/06/2026 14:32:09</text:p>
          </table:table-cell>
          <table:table-cell office:value-type="string">
            <text:p>21/06/2026 14:32:09</text:p>
          </table:table-cell>
          <table:table-cell table:number-columns-repeated="2"/>
          <table:table-cell office:value-type="string">
            <text:p>belenbeltrachini@gmail.com</text:p>
          </table:table-cell>
          <table:table-cell/>
          <table:table-cell office:value-type="string">
            <text:p>CUIT 27259905112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38995850">
            <text:p>16363899585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8917693">
            <text:p>41738917693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4:29:40</text:p>
          </table:table-cell>
          <table:table-cell office:value-type="string">
            <text:p>11/06/2026 14:29:43</text:p>
          </table:table-cell>
          <table:table-cell office:value-type="string">
            <text:p>21/06/2026 14:29:43</text:p>
          </table:table-cell>
          <table:table-cell table:number-columns-repeated="2"/>
          <table:table-cell office:value-type="string">
            <text:p>meoquiconst@yahoo.com.ar</text:p>
          </table:table-cell>
          <table:table-cell/>
          <table:table-cell office:value-type="string">
            <text:p>CUIT 27292683702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31749117">
            <text:p>16283174911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335.00</text:p>
          </table:table-cell>
          <table:table-cell table:number-columns-repeated="3" office:value-type="string">
            <text:p>0.00</text:p>
          </table:table-cell>
          <table:table-cell office:value-type="string">
            <text:p>23521.0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9306412">
            <text:p>41769306412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4:28:11</text:p>
          </table:table-cell>
          <table:table-cell office:value-type="string">
            <text:p>11/06/2026 14:28:14</text:p>
          </table:table-cell>
          <table:table-cell office:value-type="string">
            <text:p>21/06/2026 14:28:14</text:p>
          </table:table-cell>
          <table:table-cell table:number-columns-repeated="2"/>
          <table:table-cell office:value-type="string">
            <text:p>meoquiconst@yahoo.com.ar</text:p>
          </table:table-cell>
          <table:table-cell/>
          <table:table-cell office:value-type="string">
            <text:p>CUIT 27292683702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31112047">
            <text:p>16283111204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335.00</text:p>
          </table:table-cell>
          <table:table-cell table:number-columns-repeated="3" office:value-type="string">
            <text:p>0.00</text:p>
          </table:table-cell>
          <table:table-cell office:value-type="string">
            <text:p>23521.0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9260968">
            <text:p>41769260968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4:17:01</text:p>
          </table:table-cell>
          <table:table-cell office:value-type="string">
            <text:p>11/06/2026 14:17:02</text:p>
          </table:table-cell>
          <table:table-cell office:value-type="string">
            <text:p>21/06/2026 14:17:02</text:p>
          </table:table-cell>
          <table:table-cell table:number-columns-repeated="2"/>
          <table:table-cell office:value-type="string">
            <text:p>tristanacangiano@gmail.com</text:p>
          </table:table-cell>
          <table:table-cell/>
          <table:table-cell office:value-type="string">
            <text:p>CUIT 27234360855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30288155">
            <text:p>16283028815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8472095">
            <text:p>41738472095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3:46:36</text:p>
          </table:table-cell>
          <table:table-cell office:value-type="string">
            <text:p>11/06/2026 13:46:37</text:p>
          </table:table-cell>
          <table:table-cell office:value-type="string">
            <text:p>21/06/2026 13:46:37</text:p>
          </table:table-cell>
          <table:table-cell table:number-columns-repeated="2"/>
          <table:table-cell office:value-type="string">
            <text:p>pinamar.electricidad.1@gmail.com</text:p>
          </table:table-cell>
          <table:table-cell/>
          <table:table-cell office:value-type="string">
            <text:p>CUIT 20459885502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32446376">
            <text:p>16363244637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700.23</text:p>
          </table:table-cell>
          <table:table-cell table:number-columns-repeated="3" office:value-type="string">
            <text:p>0.00</text:p>
          </table:table-cell>
          <table:table-cell office:value-type="string">
            <text:p>23155.77</text:p>
          </table:table-cell>
          <table:table-cell office:value-type="float" office:value="1">
            <text:p>1</text:p>
          </table:table-cell>
          <table:table-cell office:value-type="string">
            <text:p>digital_currenc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7994172">
            <text:p>41767994172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3:15:46</text:p>
          </table:table-cell>
          <table:table-cell office:value-type="string">
            <text:p>11/06/2026 13:15:47</text:p>
          </table:table-cell>
          <table:table-cell office:value-type="string">
            <text:p>21/06/2026 13:15:47</text:p>
          </table:table-cell>
          <table:table-cell table:number-columns-repeated="2"/>
          <table:table-cell office:value-type="string">
            <text:p>vanesa@pintureriasagitario.com.ar</text:p>
          </table:table-cell>
          <table:table-cell/>
          <table:table-cell office:value-type="string">
            <text:p>CUIT 27294610672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27254078">
            <text:p>16362725407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6564395">
            <text:p>41736564395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3:08:46</text:p>
          </table:table-cell>
          <table:table-cell office:value-type="string">
            <text:p>21/06/2026 13:08:46</text:p>
          </table:table-cell>
          <table:table-cell table:number-columns-repeated="2"/>
          <table:table-cell office:value-type="string">
            <text:p>j_passet@hotmail.com</text:p>
          </table:table-cell>
          <table:table-cell/>
          <table:table-cell office:value-type="string">
            <text:p>CUIT 20275362639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19315205">
            <text:p>16281931520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6323903">
            <text:p>41736323903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2:45:27</text:p>
          </table:table-cell>
          <table:table-cell office:value-type="string">
            <text:p>11/06/2026 12:45:29</text:p>
          </table:table-cell>
          <table:table-cell office:value-type="string">
            <text:p>21/06/2026 12:45:29</text:p>
          </table:table-cell>
          <table:table-cell table:number-columns-repeated="2"/>
          <table:table-cell office:value-type="string">
            <text:p>tallerlareciclera@gmail.com</text:p>
          </table:table-cell>
          <table:table-cell/>
          <table:table-cell office:value-type="string">
            <text:p>CUIT 27291130157</text:p>
          </table:table-cell>
          <table:table-cell/>
          <table:table-cell office:value-type="string">
            <text:p>MICRO - NO Viaja</text:p>
          </table:table-cell>
          <table:table-cell office:value-type="string">
            <text:p>MICRONOV</text:p>
          </table:table-cell>
          <table:table-cell/>
          <table:table-cell office:value-type="float" office:value="162815191065">
            <text:p>16281519106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2000.00</text:p>
          </table:table-cell>
          <table:table-cell office:value-type="string">
            <text:p>-167.50</text:p>
          </table:table-cell>
          <table:table-cell table:number-columns-repeated="3" office:value-type="string">
            <text:p>0.00</text:p>
          </table:table-cell>
          <table:table-cell office:value-type="string">
            <text:p>11760.5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5983782">
            <text:p>41765983782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2:40:16</text:p>
          </table:table-cell>
          <table:table-cell office:value-type="string">
            <text:p>11/06/2026 12:40:19</text:p>
          </table:table-cell>
          <table:table-cell office:value-type="string">
            <text:p>21/06/2026 12:40:19</text:p>
          </table:table-cell>
          <table:table-cell table:number-columns-repeated="2"/>
          <table:table-cell office:value-type="string">
            <text:p>valeriagari@hotmail.com</text:p>
          </table:table-cell>
          <table:table-cell/>
          <table:table-cell office:value-type="string">
            <text:p>CUIT 2328297377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21236566">
            <text:p>16362123656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335.00</text:p>
          </table:table-cell>
          <table:table-cell table:number-columns-repeated="3" office:value-type="string">
            <text:p>0.00</text:p>
          </table:table-cell>
          <table:table-cell office:value-type="string">
            <text:p>23521.0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5320797">
            <text:p>41735320797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2:40:15</text:p>
          </table:table-cell>
          <table:table-cell office:value-type="string">
            <text:p>11/06/2026 12:40:16</text:p>
          </table:table-cell>
          <table:table-cell office:value-type="string">
            <text:p>21/06/2026 12:40:16</text:p>
          </table:table-cell>
          <table:table-cell table:number-columns-repeated="2"/>
          <table:table-cell office:value-type="string">
            <text:p>ibonorino@gmail.com</text:p>
          </table:table-cell>
          <table:table-cell/>
          <table:table-cell office:value-type="string">
            <text:p>CUIT 20296845826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21282158">
            <text:p>16362128215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5798072">
            <text:p>41765798072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2:25:08</text:p>
          </table:table-cell>
          <table:table-cell office:value-type="string">
            <text:p>21/06/2026 12:25:08</text:p>
          </table:table-cell>
          <table:table-cell table:number-columns-repeated="2"/>
          <table:table-cell office:value-type="string">
            <text:p>joaquinmainini11@gmail.com</text:p>
          </table:table-cell>
          <table:table-cell/>
          <table:table-cell office:value-type="string">
            <text:p>CUIT 20224750669</text:p>
          </table:table-cell>
          <table:table-cell/>
          <table:table-cell office:value-type="string">
            <text:p>MICRO - NO Viaja</text:p>
          </table:table-cell>
          <table:table-cell office:value-type="string">
            <text:p>MICRONOV</text:p>
          </table:table-cell>
          <table:table-cell/>
          <table:table-cell office:value-type="float" office:value="162811586131">
            <text:p>16281158613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2000.00</text:p>
          </table:table-cell>
          <table:table-cell office:value-type="string">
            <text:p>-76.82</text:p>
          </table:table-cell>
          <table:table-cell table:number-columns-repeated="3" office:value-type="string">
            <text:p>0.00</text:p>
          </table:table-cell>
          <table:table-cell office:value-type="string">
            <text:p>11851.18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5260114">
            <text:p>41765260114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58:09</text:p>
          </table:table-cell>
          <table:table-cell office:value-type="string">
            <text:p>11/06/2026 11:58:10</text:p>
          </table:table-cell>
          <table:table-cell office:value-type="string">
            <text:p>21/06/2026 11:58:10</text:p>
          </table:table-cell>
          <table:table-cell table:number-columns-repeated="2"/>
          <table:table-cell office:value-type="string">
            <text:p>vifitzsimons@yahoo.com</text:p>
          </table:table-cell>
          <table:table-cell/>
          <table:table-cell office:value-type="string">
            <text:p>CUIT 2323664012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13544888">
            <text:p>16361354488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3856701">
            <text:p>41733856701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1:56:04</text:p>
          </table:table-cell>
          <table:table-cell office:value-type="string">
            <text:p>21/06/2026 11:56:04</text:p>
          </table:table-cell>
          <table:table-cell table:number-columns-repeated="2"/>
          <table:table-cell office:value-type="string">
            <text:p>alebertani80@gmail.com</text:p>
          </table:table-cell>
          <table:table-cell/>
          <table:table-cell office:value-type="string">
            <text:p>CUIL 27286425475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13051554">
            <text:p>16361305155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3789723">
            <text:p>41733789723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55:21</text:p>
          </table:table-cell>
          <table:table-cell office:value-type="string">
            <text:p>11/06/2026 11:55:22</text:p>
          </table:table-cell>
          <table:table-cell office:value-type="string">
            <text:p>21/06/2026 11:55:22</text:p>
          </table:table-cell>
          <table:table-cell table:number-columns-repeated="2"/>
          <table:table-cell office:value-type="string">
            <text:p>jorferrario@hotmail.com</text:p>
          </table:table-cell>
          <table:table-cell/>
          <table:table-cell office:value-type="string">
            <text:p>CUIT 27250177823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06192137">
            <text:p>16280619213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4226822">
            <text:p>41764226822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50:42</text:p>
          </table:table-cell>
          <table:table-cell office:value-type="string">
            <text:p>11/06/2026 11:50:45</text:p>
          </table:table-cell>
          <table:table-cell office:value-type="string">
            <text:p>21/06/2026 11:50:45</text:p>
          </table:table-cell>
          <table:table-cell table:number-columns-repeated="2"/>
          <table:table-cell office:value-type="string">
            <text:p>robertoboggio@gmail.com</text:p>
          </table:table-cell>
          <table:table-cell/>
          <table:table-cell office:value-type="string">
            <text:p>CUIT 20270489096</text:p>
          </table:table-cell>
          <table:table-cell/>
          <table:table-cell office:value-type="string">
            <text:p>MICRO - NO Viaja</text:p>
          </table:table-cell>
          <table:table-cell office:value-type="string">
            <text:p>MICRONOV</text:p>
          </table:table-cell>
          <table:table-cell/>
          <table:table-cell office:value-type="float" office:value="162805311443">
            <text:p>16280531144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2000.00</text:p>
          </table:table-cell>
          <table:table-cell office:value-type="string">
            <text:p>-167.50</text:p>
          </table:table-cell>
          <table:table-cell table:number-columns-repeated="3" office:value-type="string">
            <text:p>0.00</text:p>
          </table:table-cell>
          <table:table-cell office:value-type="string">
            <text:p>11760.5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3611593">
            <text:p>41733611593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41:59</text:p>
          </table:table-cell>
          <table:table-cell office:value-type="string">
            <text:p>11/06/2026 11:42:01</text:p>
          </table:table-cell>
          <table:table-cell office:value-type="string">
            <text:p>21/06/2026 11:42:01</text:p>
          </table:table-cell>
          <table:table-cell table:number-columns-repeated="2"/>
          <table:table-cell office:value-type="string">
            <text:p>penaslaura@hotmail.com</text:p>
          </table:table-cell>
          <table:table-cell/>
          <table:table-cell office:value-type="string">
            <text:p>CUIT 27298490949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03982145">
            <text:p>16280398214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700.23</text:p>
          </table:table-cell>
          <table:table-cell table:number-columns-repeated="3" office:value-type="string">
            <text:p>0.00</text:p>
          </table:table-cell>
          <table:table-cell office:value-type="string">
            <text:p>23155.77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3792358">
            <text:p>41763792358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38:25</text:p>
          </table:table-cell>
          <table:table-cell office:value-type="string">
            <text:p>11/06/2026 11:38:26</text:p>
          </table:table-cell>
          <table:table-cell office:value-type="string">
            <text:p>21/06/2026 11:38:26</text:p>
          </table:table-cell>
          <table:table-cell table:number-columns-repeated="2"/>
          <table:table-cell office:value-type="string">
            <text:p>jorgevergara81@hotmail.com</text:p>
          </table:table-cell>
          <table:table-cell/>
          <table:table-cell office:value-type="string">
            <text:p>CUIT 20289269720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09946000">
            <text:p>16360994600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3682836">
            <text:p>41763682836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32:42</text:p>
          </table:table-cell>
          <table:table-cell office:value-type="string">
            <text:p>11/06/2026 11:32:43</text:p>
          </table:table-cell>
          <table:table-cell office:value-type="string">
            <text:p>21/06/2026 11:32:43</text:p>
          </table:table-cell>
          <table:table-cell table:number-columns-repeated="2"/>
          <table:table-cell office:value-type="string">
            <text:p>sabrina@guitarrasgracia.com.ar</text:p>
          </table:table-cell>
          <table:table-cell/>
          <table:table-cell office:value-type="string">
            <text:p>CUIT 23256594684</text:p>
          </table:table-cell>
          <table:table-cell/>
          <table:table-cell office:value-type="string">
            <text:p>MICRO - NO Viaja</text:p>
          </table:table-cell>
          <table:table-cell office:value-type="string">
            <text:p>MICRONOV</text:p>
          </table:table-cell>
          <table:table-cell/>
          <table:table-cell office:value-type="float" office:value="162802228859">
            <text:p>16280222885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2000.00</text:p>
          </table:table-cell>
          <table:table-cell office:value-type="string">
            <text:p>-76.82</text:p>
          </table:table-cell>
          <table:table-cell table:number-columns-repeated="3" office:value-type="string">
            <text:p>0.00</text:p>
          </table:table-cell>
          <table:table-cell office:value-type="string">
            <text:p>11851.18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3045247">
            <text:p>41733045247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32:09</text:p>
          </table:table-cell>
          <table:table-cell office:value-type="string">
            <text:p>11/06/2026 11:32:10</text:p>
          </table:table-cell>
          <table:table-cell office:value-type="string">
            <text:p>21/06/2026 11:32:10</text:p>
          </table:table-cell>
          <table:table-cell table:number-columns-repeated="2"/>
          <table:table-cell office:value-type="string">
            <text:p>sabrina@guitarrasgracia.com.ar</text:p>
          </table:table-cell>
          <table:table-cell/>
          <table:table-cell office:value-type="string">
            <text:p>CUIT 2325659468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08961356">
            <text:p>16360896135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3490212">
            <text:p>41763490212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23:59</text:p>
          </table:table-cell>
          <table:table-cell office:value-type="string">
            <text:p>11/06/2026 11:24:01</text:p>
          </table:table-cell>
          <table:table-cell office:value-type="string">
            <text:p>21/06/2026 11:24:01</text:p>
          </table:table-cell>
          <table:table-cell table:number-columns-repeated="2"/>
          <table:table-cell office:value-type="string">
            <text:p>lucia_b5@yahoo.com.ar</text:p>
          </table:table-cell>
          <table:table-cell/>
          <table:table-cell office:value-type="string">
            <text:p>CUIT 27270823780</text:p>
          </table:table-cell>
          <table:table-cell/>
          <table:table-cell office:value-type="string">
            <text:p>MICRO - NO Viaja Infantiles</text:p>
          </table:table-cell>
          <table:table-cell office:value-type="string">
            <text:p>MICRONOINF</text:p>
          </table:table-cell>
          <table:table-cell/>
          <table:table-cell office:value-type="float" office:value="162800689931">
            <text:p>16280068993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0000.00</text:p>
          </table:table-cell>
          <table:table-cell office:value-type="string">
            <text:p>-139.58</text:p>
          </table:table-cell>
          <table:table-cell table:number-columns-repeated="3" office:value-type="string">
            <text:p>0.00</text:p>
          </table:table-cell>
          <table:table-cell office:value-type="string">
            <text:p>9800.42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2778771">
            <text:p>41732778771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14:40</text:p>
          </table:table-cell>
          <table:table-cell office:value-type="string">
            <text:p>11/06/2026 11:14:41</text:p>
          </table:table-cell>
          <table:table-cell office:value-type="string">
            <text:p>21/06/2026 11:14:41</text:p>
          </table:table-cell>
          <table:table-cell table:number-columns-repeated="2"/>
          <table:table-cell office:value-type="string">
            <text:p>mechifreire@hotmail.com</text:p>
          </table:table-cell>
          <table:table-cell/>
          <table:table-cell office:value-type="string">
            <text:p>CUIT 27297629242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799195429">
            <text:p>16279919542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25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2513931">
            <text:p>41732513931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1:12:37</text:p>
          </table:table-cell>
          <table:table-cell office:value-type="string">
            <text:p>21/06/2026 11:12:37</text:p>
          </table:table-cell>
          <table:table-cell table:number-columns-repeated="2"/>
          <table:table-cell office:value-type="string">
            <text:p>pupialtieri@hotmail.com</text:p>
          </table:table-cell>
          <table:table-cell/>
          <table:table-cell office:value-type="string">
            <text:p>CUIT 23290402964</text:p>
          </table:table-cell>
          <table:table-cell/>
          <table:table-cell office:value-type="string">
            <text:p>MICRO - NO Viaja Infantiles</text:p>
          </table:table-cell>
          <table:table-cell office:value-type="string">
            <text:p>MICRONOINF</text:p>
          </table:table-cell>
          <table:table-cell/>
          <table:table-cell office:value-type="float" office:value="162798984327">
            <text:p>16279898432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0000.00</text:p>
          </table:table-cell>
          <table:table-cell office:value-type="string">
            <text:p>-64.02</text:p>
          </table:table-cell>
          <table:table-cell table:number-columns-repeated="3" office:value-type="string">
            <text:p>0.00</text:p>
          </table:table-cell>
          <table:table-cell office:value-type="string">
            <text:p>9875.98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2457273">
            <text:p>41732457273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11:59</text:p>
          </table:table-cell>
          <table:table-cell office:value-type="string">
            <text:p>11/06/2026 11:12:00</text:p>
          </table:table-cell>
          <table:table-cell office:value-type="string">
            <text:p>21/06/2026 11:12:00</text:p>
          </table:table-cell>
          <table:table-cell table:number-columns-repeated="2"/>
          <table:table-cell office:value-type="string">
            <text:p>pupialtieri@hotmail.com</text:p>
          </table:table-cell>
          <table:table-cell/>
          <table:table-cell office:value-type="string">
            <text:p>CUIT 23290402964</text:p>
          </table:table-cell>
          <table:table-cell/>
          <table:table-cell office:value-type="string">
            <text:p>MICRO - NO Viaja Infantiles</text:p>
          </table:table-cell>
          <table:table-cell office:value-type="string">
            <text:p>MICRONOINF</text:p>
          </table:table-cell>
          <table:table-cell/>
          <table:table-cell office:value-type="float" office:value="162798826591">
            <text:p>16279882659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0000.00</text:p>
          </table:table-cell>
          <table:table-cell office:value-type="string">
            <text:p>-291.76</text:p>
          </table:table-cell>
          <table:table-cell table:number-columns-repeated="3" office:value-type="string">
            <text:p>0.00</text:p>
          </table:table-cell>
          <table:table-cell office:value-type="string">
            <text:p>9648.24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2893880">
            <text:p>41762893880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07:20</text:p>
          </table:table-cell>
          <table:table-cell office:value-type="string">
            <text:p>11/06/2026 11:07:21</text:p>
          </table:table-cell>
          <table:table-cell office:value-type="string">
            <text:p>21/06/2026 11:07:21</text:p>
          </table:table-cell>
          <table:table-cell table:number-columns-repeated="2"/>
          <table:table-cell office:value-type="string">
            <text:p>sandra86mariel@gmail.com</text:p>
          </table:table-cell>
          <table:table-cell/>
          <table:table-cell office:value-type="string">
            <text:p>CUIL 27324325099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798168785">
            <text:p>16279816878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2304101">
            <text:p>41732304101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05:00</text:p>
          </table:table-cell>
          <table:table-cell office:value-type="string">
            <text:p>11/06/2026 11:05:03</text:p>
          </table:table-cell>
          <table:table-cell office:value-type="string">
            <text:p>21/06/2026 11:05:03</text:p>
          </table:table-cell>
          <table:table-cell table:number-columns-repeated="2"/>
          <table:table-cell office:value-type="string">
            <text:p>yaninabisignano@hotmail.com</text:p>
          </table:table-cell>
          <table:table-cell/>
          <table:table-cell office:value-type="string">
            <text:p>CUIT 27315558455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04423444">
            <text:p>16360442344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335.00</text:p>
          </table:table-cell>
          <table:table-cell table:number-columns-repeated="3" office:value-type="string">
            <text:p>0.00</text:p>
          </table:table-cell>
          <table:table-cell office:value-type="string">
            <text:p>23521.0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2701026">
            <text:p>41762701026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1:04:46</text:p>
          </table:table-cell>
          <table:table-cell office:value-type="string">
            <text:p>21/06/2026 11:04:46</text:p>
          </table:table-cell>
          <table:table-cell table:number-columns-repeated="2"/>
          <table:table-cell office:value-type="string">
            <text:p>florencia.crespo@gmail.com</text:p>
          </table:table-cell>
          <table:table-cell/>
          <table:table-cell office:value-type="string">
            <text:p>CUIT 2330188337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04383268">
            <text:p>16360438326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2233789">
            <text:p>41732233789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03:58</text:p>
          </table:table-cell>
          <table:table-cell office:value-type="string">
            <text:p>11/06/2026 11:04:00</text:p>
          </table:table-cell>
          <table:table-cell office:value-type="string">
            <text:p>21/06/2026 11:04:00</text:p>
          </table:table-cell>
          <table:table-cell table:number-columns-repeated="2"/>
          <table:table-cell office:value-type="string">
            <text:p>yaninabisignano@hotmail.com</text:p>
          </table:table-cell>
          <table:table-cell/>
          <table:table-cell office:value-type="string">
            <text:p>CUIT 27315558455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04332760">
            <text:p>16360433276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335.00</text:p>
          </table:table-cell>
          <table:table-cell table:number-columns-repeated="3" office:value-type="string">
            <text:p>0.00</text:p>
          </table:table-cell>
          <table:table-cell office:value-type="string">
            <text:p>23521.0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2676562">
            <text:p>41762676562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03:16</text:p>
          </table:table-cell>
          <table:table-cell office:value-type="string">
            <text:p>11/06/2026 11:03:19</text:p>
          </table:table-cell>
          <table:table-cell office:value-type="string">
            <text:p>21/06/2026 11:03:19</text:p>
          </table:table-cell>
          <table:table-cell table:number-columns-repeated="2"/>
          <table:table-cell office:value-type="string">
            <text:p>gestionesakg@hotmail.com</text:p>
          </table:table-cell>
          <table:table-cell/>
          <table:table-cell office:value-type="string">
            <text:p>CUIT 27945525520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797551411">
            <text:p>16279755141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335.00</text:p>
          </table:table-cell>
          <table:table-cell table:number-columns-repeated="3" office:value-type="string">
            <text:p>0.00</text:p>
          </table:table-cell>
          <table:table-cell office:value-type="string">
            <text:p>23521.0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2652356">
            <text:p>41762652356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03:09</text:p>
          </table:table-cell>
          <table:table-cell office:value-type="string">
            <text:p>11/06/2026 11:03:10</text:p>
          </table:table-cell>
          <table:table-cell office:value-type="string">
            <text:p>21/06/2026 11:03:10</text:p>
          </table:table-cell>
          <table:table-cell table:number-columns-repeated="2"/>
          <table:table-cell office:value-type="string">
            <text:p>florencia.crespo@gmail.com</text:p>
          </table:table-cell>
          <table:table-cell/>
          <table:table-cell office:value-type="string">
            <text:p>CUIT 2330188337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797469591">
            <text:p>16279746959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2184331">
            <text:p>41732184331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00:20</text:p>
          </table:table-cell>
          <table:table-cell office:value-type="string">
            <text:p>11/06/2026 11:00:21</text:p>
          </table:table-cell>
          <table:table-cell office:value-type="string">
            <text:p>21/06/2026 11:00:21</text:p>
          </table:table-cell>
          <table:table-cell table:number-columns-repeated="2"/>
          <table:table-cell office:value-type="string">
            <text:p>alvarezbettina0@gmail.com</text:p>
          </table:table-cell>
          <table:table-cell/>
          <table:table-cell office:value-type="string">
            <text:p>CUIT 27243661736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03698986">
            <text:p>16360369898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488.65</text:p>
          </table:table-cell>
          <table:table-cell table:number-columns-repeated="3" office:value-type="string">
            <text:p>0.00</text:p>
          </table:table-cell>
          <table:table-cell office:value-type="string">
            <text:p>23367.35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2111301">
            <text:p>41732111301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0:58:23</text:p>
          </table:table-cell>
          <table:table-cell office:value-type="string">
            <text:p>11/06/2026 10:58:24</text:p>
          </table:table-cell>
          <table:table-cell office:value-type="string">
            <text:p>21/06/2026 10:58:24</text:p>
          </table:table-cell>
          <table:table-cell table:number-columns-repeated="2"/>
          <table:table-cell office:value-type="string">
            <text:p>ignaciohahn@gmail.com</text:p>
          </table:table-cell>
          <table:table-cell/>
          <table:table-cell office:value-type="string">
            <text:p>CUIT 20235059291</text:p>
          </table:table-cell>
          <table:table-cell/>
          <table:table-cell office:value-type="string">
            <text:p>MICRO - NO Viaja Infantiles</text:p>
          </table:table-cell>
          <table:table-cell office:value-type="string">
            <text:p>MICRONOINF</text:p>
          </table:table-cell>
          <table:table-cell/>
          <table:table-cell office:value-type="float" office:value="163603397186">
            <text:p>16360339718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0000.00</text:p>
          </table:table-cell>
          <table:table-cell office:value-type="string">
            <text:p>-64.02</text:p>
          </table:table-cell>
          <table:table-cell table:number-columns-repeated="3" office:value-type="string">
            <text:p>0.00</text:p>
          </table:table-cell>
          <table:table-cell office:value-type="string">
            <text:p>9875.98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2054611">
            <text:p>41732054611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0:57:46</text:p>
          </table:table-cell>
          <table:table-cell office:value-type="string">
            <text:p>21/06/2026 10:57:46</text:p>
          </table:table-cell>
          <table:table-cell table:number-columns-repeated="2"/>
          <table:table-cell office:value-type="string">
            <text:p>lucasnahuelstriker@gmail.com</text:p>
          </table:table-cell>
          <table:table-cell/>
          <table:table-cell office:value-type="string">
            <text:p>CUIT 2036993271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796808275">
            <text:p>16279680827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2038491">
            <text:p>41732038491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0:47:34</text:p>
          </table:table-cell>
          <table:table-cell office:value-type="string">
            <text:p>21/06/2026 10:47:34</text:p>
          </table:table-cell>
          <table:table-cell table:number-columns-repeated="2"/>
          <table:table-cell office:value-type="string">
            <text:p>danimonsalve@icloud.com</text:p>
          </table:table-cell>
          <table:table-cell/>
          <table:table-cell office:value-type="string">
            <text:p>CUIT 20295089238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795067211">
            <text:p>16279506721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1752129">
            <text:p>41731752129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0:38:09</text:p>
          </table:table-cell>
          <table:table-cell office:value-type="string">
            <text:p>11/06/2026 10:38:10</text:p>
          </table:table-cell>
          <table:table-cell office:value-type="string">
            <text:p>21/06/2026 10:38:10</text:p>
          </table:table-cell>
          <table:table-cell table:number-columns-repeated="2"/>
          <table:table-cell office:value-type="string">
            <text:p>sabrina@guitarrasgracia.com.ar</text:p>
          </table:table-cell>
          <table:table-cell/>
          <table:table-cell office:value-type="string">
            <text:p>CUIT 2325659468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793521897">
            <text:p>16279352189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1962356">
            <text:p>41761962356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0:33:09</text:p>
          </table:table-cell>
          <table:table-cell office:value-type="string">
            <text:p>21/06/2026 10:33:09</text:p>
          </table:table-cell>
          <table:table-cell table:number-columns-repeated="2"/>
          <table:table-cell office:value-type="string">
            <text:p>inespfirter@gmail.com</text:p>
          </table:table-cell>
          <table:table-cell/>
          <table:table-cell office:value-type="string">
            <text:p>CUIT 27264209671</text:p>
          </table:table-cell>
          <table:table-cell/>
          <table:table-cell office:value-type="string">
            <text:p>MICRO - NO Viaja</text:p>
          </table:table-cell>
          <table:table-cell office:value-type="string">
            <text:p>MICRONOV</text:p>
          </table:table-cell>
          <table:table-cell/>
          <table:table-cell office:value-type="float" office:value="162792861647">
            <text:p>16279286164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2000.00</text:p>
          </table:table-cell>
          <table:table-cell office:value-type="string">
            <text:p>-76.82</text:p>
          </table:table-cell>
          <table:table-cell table:number-columns-repeated="3" office:value-type="string">
            <text:p>0.00</text:p>
          </table:table-cell>
          <table:table-cell office:value-type="string">
            <text:p>11851.18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1832608">
            <text:p>41761832608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0:30:54</text:p>
          </table:table-cell>
          <table:table-cell office:value-type="string">
            <text:p>21/06/2026 10:30:54</text:p>
          </table:table-cell>
          <table:table-cell table:number-columns-repeated="2"/>
          <table:table-cell office:value-type="string">
            <text:p>julianaparaja@gmail.com</text:p>
          </table:table-cell>
          <table:table-cell/>
          <table:table-cell office:value-type="string">
            <text:p>CUIT 27276252580</text:p>
          </table:table-cell>
          <table:table-cell/>
          <table:table-cell office:value-type="string">
            <text:p>MICRO - NO Viaja Infantiles</text:p>
          </table:table-cell>
          <table:table-cell office:value-type="string">
            <text:p>MICRONOINF</text:p>
          </table:table-cell>
          <table:table-cell/>
          <table:table-cell office:value-type="float" office:value="162792430067">
            <text:p>16279243006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0000.00</text:p>
          </table:table-cell>
          <table:table-cell office:value-type="string">
            <text:p>-64.02</text:p>
          </table:table-cell>
          <table:table-cell table:number-columns-repeated="3" office:value-type="string">
            <text:p>0.00</text:p>
          </table:table-cell>
          <table:table-cell office:value-type="string">
            <text:p>9875.98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1311773">
            <text:p>41731311773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0:30:31</text:p>
          </table:table-cell>
          <table:table-cell office:value-type="string">
            <text:p>11/06/2026 10:30:35</text:p>
          </table:table-cell>
          <table:table-cell office:value-type="string">
            <text:p>21/06/2026 10:30:35</text:p>
          </table:table-cell>
          <table:table-cell table:number-columns-repeated="2"/>
          <table:table-cell office:value-type="string">
            <text:p>analiarueda@hotmail.com</text:p>
          </table:table-cell>
          <table:table-cell/>
          <table:table-cell office:value-type="string">
            <text:p>CUIT 27255832471</text:p>
          </table:table-cell>
          <table:table-cell/>
          <table:table-cell office:value-type="string">
            <text:p>MICRO - NO Viaja</text:p>
          </table:table-cell>
          <table:table-cell office:value-type="string">
            <text:p>MICRONOV</text:p>
          </table:table-cell>
          <table:table-cell/>
          <table:table-cell office:value-type="float" office:value="162792377943">
            <text:p>16279237794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2000.00</text:p>
          </table:table-cell>
          <table:table-cell office:value-type="string">
            <text:p>-167.50</text:p>
          </table:table-cell>
          <table:table-cell table:number-columns-repeated="3" office:value-type="string">
            <text:p>0.00</text:p>
          </table:table-cell>
          <table:table-cell office:value-type="string">
            <text:p>11760.5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1296607">
            <text:p>41731296607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0:30:26</text:p>
          </table:table-cell>
          <table:table-cell office:value-type="string">
            <text:p>21/06/2026 10:30:26</text:p>
          </table:table-cell>
          <table:table-cell table:number-columns-repeated="2"/>
          <table:table-cell office:value-type="string">
            <text:p>nati_carilo@hotmail.com</text:p>
          </table:table-cell>
          <table:table-cell/>
          <table:table-cell office:value-type="string">
            <text:p>CUIT 27259798219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792437555">
            <text:p>16279243755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1297621">
            <text:p>41731297621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0:27:18</text:p>
          </table:table-cell>
          <table:table-cell office:value-type="string">
            <text:p>21/06/2026 10:27:18</text:p>
          </table:table-cell>
          <table:table-cell table:number-columns-repeated="6"/>
          <table:table-cell office:value-type="string">
            <text:p>Pago a cuenta CET (01916013 de cliente 1916-GALLO </text:p>
          </table:table-cell>
          <table:table-cell office:value-type="string">
            <text:p><text:s/>MAITE (D.N.I.: 56555043))</text:p>
          </table:table-cell>
          <table:table-cell office:value-type="float" office:value="1916013">
            <text:p>1916013</text:p>
          </table:table-cell>
          <table:table-cell/>
          <table:table-cell office:value-type="float" office:value="163598878762">
            <text:p>16359887876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7200.00</text:p>
          </table:table-cell>
          <table:table-cell office:value-type="string">
            <text:p>-46.09</text:p>
          </table:table-cell>
          <table:table-cell table:number-columns-repeated="3" office:value-type="string">
            <text:p>0.00</text:p>
          </table:table-cell>
          <table:table-cell office:value-type="string">
            <text:p>7110.71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1681838">
            <text:p>41761681838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1/06/2026 10:24:47</text:p>
          </table:table-cell>
          <table:table-cell office:value-type="string">
            <text:p>11/06/2026 10:24:48</text:p>
          </table:table-cell>
          <table:table-cell office:value-type="string">
            <text:p>21/06/2026 10:24:48</text:p>
          </table:table-cell>
          <table:table-cell table:number-columns-repeated="6"/>
          <table:table-cell office:value-type="string">
            <text:p>Pago a cuenta CET (01916022 de cliente 1916-GALLO </text:p>
          </table:table-cell>
          <table:table-cell office:value-type="string">
            <text:p><text:s/>MAITE (D.N.I.: 56555043))</text:p>
          </table:table-cell>
          <table:table-cell office:value-type="float" office:value="1916022">
            <text:p>1916022</text:p>
          </table:table-cell>
          <table:table-cell/>
          <table:table-cell office:value-type="float" office:value="163598297940">
            <text:p>16359829794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55000.00</text:p>
          </table:table-cell>
          <table:table-cell office:value-type="string">
            <text:p>-352.11</text:p>
          </table:table-cell>
          <table:table-cell table:number-columns-repeated="3" office:value-type="string">
            <text:p>0.00</text:p>
          </table:table-cell>
          <table:table-cell office:value-type="string">
            <text:p>54317.8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1617762">
            <text:p>41761617762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1/06/2026 10:23:11</text:p>
          </table:table-cell>
          <table:table-cell office:value-type="string">
            <text:p>11/06/2026 10:23:12</text:p>
          </table:table-cell>
          <table:table-cell office:value-type="string">
            <text:p>21/06/2026 10:23:12</text:p>
          </table:table-cell>
          <table:table-cell table:number-columns-repeated="2"/>
          <table:table-cell office:value-type="string">
            <text:p>maxips@gmail.com</text:p>
          </table:table-cell>
          <table:table-cell/>
          <table:table-cell office:value-type="string">
            <text:p>CUIT 33718347829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791419287">
            <text:p>16279141928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1576620">
            <text:p>41761576620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0:22:17</text:p>
          </table:table-cell>
          <table:table-cell office:value-type="string">
            <text:p>21/06/2026 10:22:17</text:p>
          </table:table-cell>
          <table:table-cell table:number-columns-repeated="2"/>
          <table:table-cell office:value-type="string">
            <text:p>fernandocappa@gmail.com</text:p>
          </table:table-cell>
          <table:table-cell/>
          <table:table-cell office:value-type="string">
            <text:p>CUIT 20297340329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791406513">
            <text:p>16279140651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1084049">
            <text:p>41731084049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0:20:43</text:p>
          </table:table-cell>
          <table:table-cell office:value-type="string">
            <text:p>21/06/2026 10:20:43</text:p>
          </table:table-cell>
          <table:table-cell table:number-columns-repeated="2"/>
          <table:table-cell office:value-type="string">
            <text:p>schaumeyer2claudio@gmail.com</text:p>
          </table:table-cell>
          <table:table-cell/>
          <table:table-cell office:value-type="string">
            <text:p>CUIT 20260885562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597884706">
            <text:p>16359788470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1045969">
            <text:p>41731045969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0:19:34</text:p>
          </table:table-cell>
          <table:table-cell office:value-type="string">
            <text:p>11/06/2026 10:19:35</text:p>
          </table:table-cell>
          <table:table-cell office:value-type="string">
            <text:p>21/06/2026 10:19:35</text:p>
          </table:table-cell>
          <table:table-cell table:number-columns-repeated="2"/>
          <table:table-cell office:value-type="string">
            <text:p>veronicafaracho@icloud.com</text:p>
          </table:table-cell>
          <table:table-cell/>
          <table:table-cell office:value-type="string">
            <text:p>CUIT 27274979610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790973159">
            <text:p>16279097315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1018163">
            <text:p>41731018163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09:27:17</text:p>
          </table:table-cell>
          <table:table-cell office:value-type="string">
            <text:p>21/06/2026 09:27:17</text:p>
          </table:table-cell>
          <table:table-cell table:number-columns-repeated="2"/>
          <table:table-cell office:value-type="string">
            <text:p>antolatorre3@hotmail.com</text:p>
          </table:table-cell>
          <table:table-cell/>
          <table:table-cell office:value-type="string">
            <text:p>CUIT 27379536781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590780468">
            <text:p>16359078046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09:24:50</text:p>
          </table:table-cell>
          <table:table-cell office:value-type="string">
            <text:p>21/06/2026 09:24:50</text:p>
          </table:table-cell>
          <table:table-cell table:number-columns-repeated="2"/>
          <table:table-cell office:value-type="string">
            <text:p>shamanambu@gmail.com</text:p>
          </table:table-cell>
          <table:table-cell/>
          <table:table-cell office:value-type="string">
            <text:p>CUIL 20443217852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783595941">
            <text:p>16278359594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09:23:49</text:p>
          </table:table-cell>
          <table:table-cell office:value-type="string">
            <text:p>21/06/2026 09:23:49</text:p>
          </table:table-cell>
          <table:table-cell table:number-columns-repeated="2"/>
          <table:table-cell office:value-type="string">
            <text:p>sercasagrande@yahoo.com.ar</text:p>
          </table:table-cell>
          <table:table-cell/>
          <table:table-cell office:value-type="string">
            <text:p>CUIT 20137229448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783605057">
            <text:p>16278360505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0/06/2026 23:10:40</text:p>
          </table:table-cell>
          <table:table-cell office:value-type="string">
            <text:p>20/06/2026 23:10:40</text:p>
          </table:table-cell>
          <table:table-cell table:number-columns-repeated="2"/>
          <table:table-cell office:value-type="string">
            <text:p>yanina_iri@hotmail.com</text:p>
          </table:table-cell>
          <table:table-cell/>
          <table:table-cell office:value-type="string">
            <text:p>CUIT 27286729156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555746910">
            <text:p>16355574691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0/06/2026 21:45:17</text:p>
          </table:table-cell>
          <table:table-cell office:value-type="string">
            <text:p>10/06/2026 21:45:20</text:p>
          </table:table-cell>
          <table:table-cell office:value-type="string">
            <text:p>20/06/2026 21:45:20</text:p>
          </table:table-cell>
          <table:table-cell table:number-columns-repeated="2"/>
          <table:table-cell office:value-type="string">
            <text:p>ruben-31@hotmail.com</text:p>
          </table:table-cell>
          <table:table-cell/>
          <table:table-cell office:value-type="string">
            <text:p>CUIT 20238892865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740345871">
            <text:p>16274034587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41.88</text:p>
          </table:table-cell>
          <table:table-cell table:number-columns-repeated="3" office:value-type="string">
            <text:p>0.00</text:p>
          </table:table-cell>
          <table:table-cell office:value-type="string">
            <text:p>2940.12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0/06/2026 21:10:12</text:p>
          </table:table-cell>
          <table:table-cell office:value-type="string">
            <text:p>10/06/2026 21:10:13</text:p>
          </table:table-cell>
          <table:table-cell office:value-type="string">
            <text:p>20/06/2026 21:10:13</text:p>
          </table:table-cell>
          <table:table-cell table:number-columns-repeated="2"/>
          <table:table-cell office:value-type="string">
            <text:p>capo.maggie15@gmail.com</text:p>
          </table:table-cell>
          <table:table-cell/>
          <table:table-cell office:value-type="string">
            <text:p>CUIT 27304082424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735670401">
            <text:p>16273567040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887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0/06/2026 20:16:35</text:p>
          </table:table-cell>
          <table:table-cell office:value-type="string">
            <text:p>10/06/2026 20:16:36</text:p>
          </table:table-cell>
          <table:table-cell office:value-type="string">
            <text:p>20/06/2026 20:16:36</text:p>
          </table:table-cell>
          <table:table-cell table:number-columns-repeated="2"/>
          <table:table-cell office:value-type="string">
            <text:p>mtetazchaparro@gmail.com</text:p>
          </table:table-cell>
          <table:table-cell/>
          <table:table-cell office:value-type="string">
            <text:p>CUIT 27388429440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727383101">
            <text:p>16272738310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41.88</text:p>
          </table:table-cell>
          <table:table-cell table:number-columns-repeated="3" office:value-type="string">
            <text:p>0.00</text:p>
          </table:table-cell>
          <table:table-cell office:value-type="string">
            <text:p>2940.12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0/06/2026 18:19:09</text:p>
          </table:table-cell>
          <table:table-cell office:value-type="string">
            <text:p>10/06/2026 18:19:10</text:p>
          </table:table-cell>
          <table:table-cell office:value-type="string">
            <text:p>20/06/2026 18:19:10</text:p>
          </table:table-cell>
          <table:table-cell table:number-columns-repeated="2"/>
          <table:table-cell office:value-type="string">
            <text:p>alebertani80@gmail.com</text:p>
          </table:table-cell>
          <table:table-cell/>
          <table:table-cell office:value-type="string">
            <text:p>CUIL 27286425475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511400822">
            <text:p>16351140082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61.08</text:p>
          </table:table-cell>
          <table:table-cell table:number-columns-repeated="3" office:value-type="string">
            <text:p>0.00</text:p>
          </table:table-cell>
          <table:table-cell office:value-type="string">
            <text:p>2920.92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0/06/2026 17:14:11</text:p>
          </table:table-cell>
          <table:table-cell office:value-type="string">
            <text:p>10/06/2026 17:14:14</text:p>
          </table:table-cell>
          <table:table-cell office:value-type="string">
            <text:p>20/06/2026 17:14:14</text:p>
          </table:table-cell>
          <table:table-cell table:number-columns-repeated="6"/>
          <table:table-cell office:value-type="string">
            <text:p>Pago a cuenta CET (01368010 de cliente 1368-CARRASQUERA</text:p>
          </table:table-cell>
          <table:table-cell office:value-type="string">
            <text:p><text:s/>MIA (D.N.I.: 49053331))</text:p>
          </table:table-cell>
          <table:table-cell office:value-type="float" office:value="1368010">
            <text:p>1368010</text:p>
          </table:table-cell>
          <table:table-cell/>
          <table:table-cell office:value-type="float" office:value="163499184674">
            <text:p>16349918467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000.00</text:p>
          </table:table-cell>
          <table:table-cell office:value-type="string">
            <text:p>-41.88</text:p>
          </table:table-cell>
          <table:table-cell table:number-columns-repeated="3" office:value-type="string">
            <text:p>0.00</text:p>
          </table:table-cell>
          <table:table-cell office:value-type="string">
            <text:p>2940.12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43098442">
            <text:p>41743098442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0/06/2026 17:13:16</text:p>
          </table:table-cell>
          <table:table-cell office:value-type="string">
            <text:p>10/06/2026 17:13:19</text:p>
          </table:table-cell>
          <table:table-cell office:value-type="string">
            <text:p>20/06/2026 17:13:19</text:p>
          </table:table-cell>
          <table:table-cell table:number-columns-repeated="6"/>
          <table:table-cell office:value-type="string">
            <text:p>Pago a cuenta CET (01368026 de cliente 1368-CARRASQUERA</text:p>
          </table:table-cell>
          <table:table-cell office:value-type="string">
            <text:p><text:s/>MIA (D.N.I.: 49053331))</text:p>
          </table:table-cell>
          <table:table-cell office:value-type="float" office:value="1368026">
            <text:p>1368026</text:p>
          </table:table-cell>
          <table:table-cell/>
          <table:table-cell office:value-type="float" office:value="162693384821">
            <text:p>16269338482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65000.00</text:p>
          </table:table-cell>
          <table:table-cell office:value-type="string">
            <text:p>-907.29</text:p>
          </table:table-cell>
          <table:table-cell table:number-columns-repeated="3" office:value-type="string">
            <text:p>0.00</text:p>
          </table:table-cell>
          <table:table-cell office:value-type="string">
            <text:p>63702.71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43058568">
            <text:p>41743058568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0/06/2026 15:42:21</text:p>
          </table:table-cell>
          <table:table-cell office:value-type="string">
            <text:p>10/06/2026 15:42:24</text:p>
          </table:table-cell>
          <table:table-cell office:value-type="string">
            <text:p>15/06/2026 18:43:43</text:p>
          </table:table-cell>
          <table:table-cell table:number-columns-repeated="5"/>
          <table:table-cell office:value-type="string">
            <text:p>MLA935917465</text:p>
          </table:table-cell>
          <table:table-cell office:value-type="string">
            <text:p>Camiseta Hockey Oficial Naranja</text:p>
          </table:table-cell>
          <table:table-cell office:value-type="float" office:value="2.0000168788726E+015">
            <text:p>2000016878872600</text:p>
          </table:table-cell>
          <table:table-cell/>
          <table:table-cell office:value-type="float" office:value="162679328411">
            <text:p>16267932841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45000.00</text:p>
          </table:table-cell>
          <table:table-cell table:number-columns-repeated="4" office:value-type="string">
            <text:p>0.00</text:p>
          </table:table-cell>
          <table:table-cell office:value-type="string">
            <text:p>44730.0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MELI</text:p>
          </table:table-cell>
          <table:table-cell office:value-type="float" office:value="2.0000168788726E+015">
            <text:p>2000016878872600</text:p>
          </table:table-cell>
          <table:table-cell table:number-columns-repeated="12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0/06/2026 15:13:18</text:p>
          </table:table-cell>
          <table:table-cell office:value-type="string">
            <text:p>10/06/2026 15:13:20</text:p>
          </table:table-cell>
          <table:table-cell office:value-type="string">
            <text:p>20/06/2026 15:13:20</text:p>
          </table:table-cell>
          <table:table-cell table:number-columns-repeated="6"/>
          <table:table-cell office:value-type="string">
            <text:p>Pago a cuenta CET (01393022 de cliente 1393-OTEGUI RUEDA</text:p>
          </table:table-cell>
          <table:table-cell office:value-type="string">
            <text:p><text:s/>DELFINA (D.N.I.: 50323550))</text:p>
          </table:table-cell>
          <table:table-cell office:value-type="float" office:value="1393022">
            <text:p>1393022</text:p>
          </table:table-cell>
          <table:table-cell/>
          <table:table-cell office:value-type="float" office:value="163480600592">
            <text:p>16348060059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65000.00</text:p>
          </table:table-cell>
          <table:table-cell office:value-type="string">
            <text:p>-1896.45</text:p>
          </table:table-cell>
          <table:table-cell table:number-columns-repeated="3" office:value-type="string">
            <text:p>0.00</text:p>
          </table:table-cell>
          <table:table-cell office:value-type="string">
            <text:p>62713.55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08749001">
            <text:p>41708749001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0/06/2026 14:31:09</text:p>
          </table:table-cell>
          <table:table-cell office:value-type="string">
            <text:p>10/06/2026 14:31:10</text:p>
          </table:table-cell>
          <table:table-cell office:value-type="string">
            <text:p>20/06/2026 14:31:10</text:p>
          </table:table-cell>
          <table:table-cell table:number-columns-repeated="2"/>
          <table:table-cell office:value-type="string">
            <text:p>marceloeps@gmail.com</text:p>
          </table:table-cell>
          <table:table-cell/>
          <table:table-cell office:value-type="string">
            <text:p>CUIT 20279599617</text:p>
          </table:table-cell>
          <table:table-cell/>
          <table:table-cell office:value-type="string">
            <text:p>Pago a cuenta CET (02280020 de cliente 2280-EPSTEIN</text:p>
          </table:table-cell>
          <table:table-cell office:value-type="string">
            <text:p><text:s/>LUCIANA (D.N.I.: 58906835))</text:p>
          </table:table-cell>
          <table:table-cell office:value-type="float" office:value="2280020">
            <text:p>2280020</text:p>
          </table:table-cell>
          <table:table-cell/>
          <table:table-cell office:value-type="float" office:value="162668906669">
            <text:p>16266890666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000.00</text:p>
          </table:table-cell>
          <table:table-cell office:value-type="string">
            <text:p>-712.61</text:p>
          </table:table-cell>
          <table:table-cell table:number-columns-repeated="3" office:value-type="string">
            <text:p>0.00</text:p>
          </table:table-cell>
          <table:table-cell office:value-type="string">
            <text:p>34077.39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7966096">
            <text:p>41737966096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0/06/2026 14:30:16</text:p>
          </table:table-cell>
          <table:table-cell office:value-type="string">
            <text:p>10/06/2026 14:30:17</text:p>
          </table:table-cell>
          <table:table-cell office:value-type="string">
            <text:p>20/06/2026 14:30:17</text:p>
          </table:table-cell>
          <table:table-cell table:number-columns-repeated="2"/>
          <table:table-cell office:value-type="string">
            <text:p>marceloeps@gmail.com</text:p>
          </table:table-cell>
          <table:table-cell/>
          <table:table-cell office:value-type="string">
            <text:p>CUIT 20279599617</text:p>
          </table:table-cell>
          <table:table-cell/>
          <table:table-cell office:value-type="string">
            <text:p>Pago a cuenta CET (02280011 de cliente 2280-EPSTEIN</text:p>
          </table:table-cell>
          <table:table-cell office:value-type="string">
            <text:p><text:s/>LUCIANA (D.N.I.: 58906835))</text:p>
          </table:table-cell>
          <table:table-cell office:value-type="float" office:value="2280011">
            <text:p>2280011</text:p>
          </table:table-cell>
          <table:table-cell/>
          <table:table-cell office:value-type="float" office:value="162668673097">
            <text:p>16266867309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000.00</text:p>
          </table:table-cell>
          <table:table-cell office:value-type="string">
            <text:p>-61.08</text:p>
          </table:table-cell>
          <table:table-cell table:number-columns-repeated="3" office:value-type="string">
            <text:p>0.00</text:p>
          </table:table-cell>
          <table:table-cell office:value-type="string">
            <text:p>2920.92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07471773">
            <text:p>41707471773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0/06/2026 14:10:56</text:p>
          </table:table-cell>
          <table:table-cell office:value-type="string">
            <text:p>10/06/2026 14:10:57</text:p>
          </table:table-cell>
          <table:table-cell office:value-type="string">
            <text:p>20/06/2026 14:10:57</text:p>
          </table:table-cell>
          <table:table-cell table:number-columns-repeated="2"/>
          <table:table-cell office:value-type="string">
            <text:p>elcorrentino077@gmail.com</text:p>
          </table:table-cell>
          <table:table-cell/>
          <table:table-cell office:value-type="string">
            <text:p>CUIT 20382338112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665805865">
            <text:p>16266580586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87.53</text:p>
          </table:table-cell>
          <table:table-cell table:number-columns-repeated="3" office:value-type="string">
            <text:p>0.00</text:p>
          </table:table-cell>
          <table:table-cell office:value-type="string">
            <text:p>2894.47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0/06/2026 13:57:37</text:p>
          </table:table-cell>
          <table:table-cell office:value-type="string">
            <text:p>10/06/2026 13:57:39</text:p>
          </table:table-cell>
          <table:table-cell office:value-type="string">
            <text:p>20/06/2026 13:57:39</text:p>
          </table:table-cell>
          <table:table-cell table:number-columns-repeated="2"/>
          <table:table-cell office:value-type="string">
            <text:p>marceloeps@gmail.com</text:p>
          </table:table-cell>
          <table:table-cell/>
          <table:table-cell office:value-type="string">
            <text:p>CUIT 20279599617</text:p>
          </table:table-cell>
          <table:table-cell/>
          <table:table-cell office:value-type="string">
            <text:p>Pago a cuenta CET (02281024 de cliente 2281-EPSTEIN</text:p>
          </table:table-cell>
          <table:table-cell office:value-type="string">
            <text:p><text:s/>CELESTE (D.N.I.: 56415466))</text:p>
          </table:table-cell>
          <table:table-cell office:value-type="float" office:value="2281024">
            <text:p>2281024</text:p>
          </table:table-cell>
          <table:table-cell/>
          <table:table-cell office:value-type="float" office:value="162663681861">
            <text:p>16266368186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000.00</text:p>
          </table:table-cell>
          <table:table-cell office:value-type="string">
            <text:p>-712.61</text:p>
          </table:table-cell>
          <table:table-cell table:number-columns-repeated="3" office:value-type="string">
            <text:p>0.00</text:p>
          </table:table-cell>
          <table:table-cell office:value-type="string">
            <text:p>34077.39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6972004">
            <text:p>41736972004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table:number-columns-repeated="2" office:value-type="string">
            <text:p>10/06/2026 13:54:12</text:p>
          </table:table-cell>
          <table:table-cell office:value-type="string">
            <text:p>20/06/2026 13:54:12</text:p>
          </table:table-cell>
          <table:table-cell table:number-columns-repeated="6"/>
          <table:table-cell office:value-type="string">
            <text:p>Pago a cuenta CET (02260021 de cliente 2260-PERON</text:p>
          </table:table-cell>
          <table:table-cell office:value-type="string">
            <text:p><text:s/>DIANA (D.N.I.: 57163867))</text:p>
          </table:table-cell>
          <table:table-cell office:value-type="float" office:value="2260021">
            <text:p>2260021</text:p>
          </table:table-cell>
          <table:table-cell/>
          <table:table-cell office:value-type="float" office:value="163468985044">
            <text:p>16346898504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000.00</text:p>
          </table:table-cell>
          <table:table-cell office:value-type="string">
            <text:p>-224.07</text:p>
          </table:table-cell>
          <table:table-cell table:number-columns-repeated="3" office:value-type="string">
            <text:p>0.00</text:p>
          </table:table-cell>
          <table:table-cell office:value-type="string">
            <text:p>34565.9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06392069">
            <text:p>41706392069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0/06/2026 12:22:32</text:p>
          </table:table-cell>
          <table:table-cell office:value-type="string">
            <text:p>10/06/2026 12:22:33</text:p>
          </table:table-cell>
          <table:table-cell office:value-type="string">
            <text:p>20/06/2026 12:22:33</text:p>
          </table:table-cell>
          <table:table-cell table:number-columns-repeated="6"/>
          <table:table-cell office:value-type="string">
            <text:p>Pago a cuenta CET (02195020 de cliente 2195-CAMARERO MATULAITIS</text:p>
          </table:table-cell>
          <table:table-cell office:value-type="string">
            <text:p><text:s/>PILAR (D.N.I.: 57522402))</text:p>
          </table:table-cell>
          <table:table-cell office:value-type="float" office:value="2195020">
            <text:p>2195020</text:p>
          </table:table-cell>
          <table:table-cell/>
          <table:table-cell office:value-type="float" office:value="162647126531">
            <text:p>16264712653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000.00</text:p>
          </table:table-cell>
          <table:table-cell office:value-type="string">
            <text:p>-224.07</text:p>
          </table:table-cell>
          <table:table-cell table:number-columns-repeated="3" office:value-type="string">
            <text:p>0.00</text:p>
          </table:table-cell>
          <table:table-cell office:value-type="string">
            <text:p>34565.9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3702284">
            <text:p>41733702284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0/06/2026 11:44:15</text:p>
          </table:table-cell>
          <table:table-cell office:value-type="string">
            <text:p>10/06/2026 11:44:16</text:p>
          </table:table-cell>
          <table:table-cell office:value-type="string">
            <text:p>20/06/2026 11:44:16</text:p>
          </table:table-cell>
          <table:table-cell table:number-columns-repeated="6"/>
          <table:table-cell office:value-type="string">
            <text:p>Pago a cuenta CET (02045024 de cliente 2045-BERGESIO</text:p>
          </table:table-cell>
          <table:table-cell office:value-type="string">
            <text:p><text:s/>ELIZABETH (D.N.I.: 23525995))</text:p>
          </table:table-cell>
          <table:table-cell office:value-type="float" office:value="2045024">
            <text:p>2045024</text:p>
          </table:table-cell>
          <table:table-cell/>
          <table:table-cell office:value-type="float" office:value="163445430350">
            <text:p>16344543035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45000.00</text:p>
          </table:table-cell>
          <table:table-cell office:value-type="string">
            <text:p>-288.09</text:p>
          </table:table-cell>
          <table:table-cell table:number-columns-repeated="3" office:value-type="string">
            <text:p>0.00</text:p>
          </table:table-cell>
          <table:table-cell office:value-type="string">
            <text:p>44441.91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2349698">
            <text:p>41732349698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0/06/2026 10:19:46</text:p>
          </table:table-cell>
          <table:table-cell office:value-type="string">
            <text:p>10/06/2026 10:19:48</text:p>
          </table:table-cell>
          <table:table-cell office:value-type="string">
            <text:p>20/06/2026 10:19:48</text:p>
          </table:table-cell>
          <table:table-cell table:number-columns-repeated="2"/>
          <table:table-cell office:value-type="string">
            <text:p>dinagiordano2@gmail.com</text:p>
          </table:table-cell>
          <table:table-cell/>
          <table:table-cell office:value-type="string">
            <text:p>CUIT 27311373353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431409810">
            <text:p>16343140981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87.53</text:p>
          </table:table-cell>
          <table:table-cell table:number-columns-repeated="3" office:value-type="string">
            <text:p>0.00</text:p>
          </table:table-cell>
          <table:table-cell office:value-type="string">
            <text:p>2894.47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0/06/2026 10:01:59</text:p>
          </table:table-cell>
          <table:table-cell office:value-type="string">
            <text:p>20/06/2026 10:01:59</text:p>
          </table:table-cell>
          <table:table-cell table:number-columns-repeated="6"/>
          <table:table-cell office:value-type="string">
            <text:p>Pago a cuenta CET (02244024 de cliente 2244-CAJAL</text:p>
          </table:table-cell>
          <table:table-cell office:value-type="string">
            <text:p><text:s/>OLIVIA (D.N.I.: 57382161))</text:p>
          </table:table-cell>
          <table:table-cell office:value-type="float" office:value="2244024">
            <text:p>2244024</text:p>
          </table:table-cell>
          <table:table-cell/>
          <table:table-cell office:value-type="float" office:value="162623593061">
            <text:p>16262359306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000.00</text:p>
          </table:table-cell>
          <table:table-cell office:value-type="string">
            <text:p>-224.07</text:p>
          </table:table-cell>
          <table:table-cell table:number-columns-repeated="3" office:value-type="string">
            <text:p>0.00</text:p>
          </table:table-cell>
          <table:table-cell office:value-type="string">
            <text:p>34565.9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98982415">
            <text:p>41698982415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0/06/2026 00:15:25</text:p>
          </table:table-cell>
          <table:table-cell office:value-type="string">
            <text:p>10/06/2026 00:15:26</text:p>
          </table:table-cell>
          <table:table-cell office:value-type="string">
            <text:p>20/06/2026 00:15:26</text:p>
          </table:table-cell>
          <table:table-cell table:number-columns-repeated="2"/>
          <table:table-cell office:value-type="string">
            <text:p>sandroermantraut@gmail.com</text:p>
          </table:table-cell>
          <table:table-cell/>
          <table:table-cell office:value-type="string">
            <text:p>CUIL 20416912506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586986569">
            <text:p>16258698656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41.88</text:p>
          </table:table-cell>
          <table:table-cell table:number-columns-repeated="3" office:value-type="string">
            <text:p>0.00</text:p>
          </table:table-cell>
          <table:table-cell office:value-type="string">
            <text:p>2940.12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9/06/2026 22:19:15</text:p>
          </table:table-cell>
          <table:table-cell office:value-type="string">
            <text:p>09/06/2026 22:19:17</text:p>
          </table:table-cell>
          <table:table-cell office:value-type="string">
            <text:p>19/06/2026 22:19:17</text:p>
          </table:table-cell>
          <table:table-cell table:number-columns-repeated="2"/>
          <table:table-cell office:value-type="string">
            <text:p>oviedoleal1990@gmail.com</text:p>
          </table:table-cell>
          <table:table-cell/>
          <table:table-cell office:value-type="string">
            <text:p>CUIT 27357560107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576513527">
            <text:p>16257651352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87.53</text:p>
          </table:table-cell>
          <table:table-cell table:number-columns-repeated="3" office:value-type="string">
            <text:p>0.00</text:p>
          </table:table-cell>
          <table:table-cell office:value-type="string">
            <text:p>2894.47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9/06/2026 21:15:48</text:p>
          </table:table-cell>
          <table:table-cell office:value-type="string">
            <text:p>09/06/2026 21:15:51</text:p>
          </table:table-cell>
          <table:table-cell office:value-type="string">
            <text:p>19/06/2026 21:15:51</text:p>
          </table:table-cell>
          <table:table-cell table:number-columns-repeated="2"/>
          <table:table-cell office:value-type="string">
            <text:p>1pupialtieri@hotmail.com</text:p>
          </table:table-cell>
          <table:table-cell/>
          <table:table-cell office:value-type="string">
            <text:p>CUIT 23290402964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568812691">
            <text:p>16256881269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41.88</text:p>
          </table:table-cell>
          <table:table-cell table:number-columns-repeated="3" office:value-type="string">
            <text:p>0.00</text:p>
          </table:table-cell>
          <table:table-cell office:value-type="string">
            <text:p>2940.12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09/06/2026 20:39:02</text:p>
          </table:table-cell>
          <table:table-cell office:value-type="string">
            <text:p>19/06/2026 20:39:02</text:p>
          </table:table-cell>
          <table:table-cell table:number-columns-repeated="2"/>
          <table:table-cell office:value-type="string">
            <text:p>doverli@gmail.com</text:p>
          </table:table-cell>
          <table:table-cell/>
          <table:table-cell office:value-type="string">
            <text:p>CUIT 20241198066</text:p>
          </table:table-cell>
          <table:table-cell/>
          <table:table-cell office:value-type="string">
            <text:p>Pago a cuenta CET (00401023 de cliente 401-CORAN</text:p>
          </table:table-cell>
          <table:table-cell office:value-type="string">
            <text:p><text:s/>VICENTE (D.N.I.: 53222451))</text:p>
          </table:table-cell>
          <table:table-cell office:value-type="float" office:value="401023">
            <text:p>401023</text:p>
          </table:table-cell>
          <table:table-cell/>
          <table:table-cell office:value-type="float" office:value="162563514609">
            <text:p>16256351460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8000.00</text:p>
          </table:table-cell>
          <table:table-cell office:value-type="string">
            <text:p>-51.22</text:p>
          </table:table-cell>
          <table:table-cell table:number-columns-repeated="3" office:value-type="string">
            <text:p>0.00</text:p>
          </table:table-cell>
          <table:table-cell office:value-type="string">
            <text:p>7900.78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19200434">
            <text:p>41719200434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table:number-columns-repeated="2" office:value-type="string">
            <text:p>09/06/2026 20:38:29</text:p>
          </table:table-cell>
          <table:table-cell office:value-type="string">
            <text:p>19/06/2026 20:38:29</text:p>
          </table:table-cell>
          <table:table-cell table:number-columns-repeated="2"/>
          <table:table-cell office:value-type="string">
            <text:p>doverli@gmail.com</text:p>
          </table:table-cell>
          <table:table-cell/>
          <table:table-cell office:value-type="string">
            <text:p>CUIT 20241198066</text:p>
          </table:table-cell>
          <table:table-cell/>
          <table:table-cell office:value-type="string">
            <text:p>Pago a cuenta CET (00020023 de cliente 20-CORAN</text:p>
          </table:table-cell>
          <table:table-cell office:value-type="string">
            <text:p><text:s/>DOVERLI ESTEBAN (D.N.I.: 24119806))</text:p>
          </table:table-cell>
          <table:table-cell office:value-type="float" office:value="20023">
            <text:p>20023</text:p>
          </table:table-cell>
          <table:table-cell/>
          <table:table-cell office:value-type="float" office:value="162563355081">
            <text:p>16256335508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8000.00</text:p>
          </table:table-cell>
          <table:table-cell office:value-type="string">
            <text:p>-51.22</text:p>
          </table:table-cell>
          <table:table-cell table:number-columns-repeated="3" office:value-type="string">
            <text:p>0.00</text:p>
          </table:table-cell>
          <table:table-cell office:value-type="string">
            <text:p>7900.78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19178468">
            <text:p>41719178468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table:number-columns-repeated="2" office:value-type="string">
            <text:p>09/06/2026 20:07:56</text:p>
          </table:table-cell>
          <table:table-cell office:value-type="string">
            <text:p>19/06/2026 20:07:56</text:p>
          </table:table-cell>
          <table:table-cell table:number-columns-repeated="2"/>
          <table:table-cell office:value-type="string">
            <text:p>patri2011s@yahoo.com.ar</text:p>
          </table:table-cell>
          <table:table-cell/>
          <table:table-cell office:value-type="string">
            <text:p>CUIT 27273157560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362384182">
            <text:p>16336238418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09/06/2026 17:14:23</text:p>
          </table:table-cell>
          <table:table-cell office:value-type="string">
            <text:p>19/06/2026 17:14:23</text:p>
          </table:table-cell>
          <table:table-cell table:number-columns-repeated="2"/>
          <table:table-cell office:value-type="string">
            <text:p>soportepinamar@hotmail.com</text:p>
          </table:table-cell>
          <table:table-cell/>
          <table:table-cell office:value-type="string">
            <text:p>CUIT 27244887835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331018970">
            <text:p>16333101897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09/06/2026 15:50:56</text:p>
          </table:table-cell>
          <table:table-cell office:value-type="string">
            <text:p>19/06/2026 15:50:56</text:p>
          </table:table-cell>
          <table:table-cell table:number-columns-repeated="2"/>
          <table:table-cell office:value-type="string">
            <text:p>tatiana90n@gmail.com</text:p>
          </table:table-cell>
          <table:table-cell/>
          <table:table-cell office:value-type="string">
            <text:p>CUIT 27369933537</text:p>
          </table:table-cell>
          <table:table-cell/>
          <table:table-cell office:value-type="string">
            <text:p>Pago a cuenta CET (01338024 de cliente 1338-RAMAT</text:p>
          </table:table-cell>
          <table:table-cell office:value-type="string">
            <text:p><text:s/>DELFINA (D.N.I.: 55342191))</text:p>
          </table:table-cell>
          <table:table-cell office:value-type="float" office:value="1338024">
            <text:p>1338024</text:p>
          </table:table-cell>
          <table:table-cell/>
          <table:table-cell office:value-type="float" office:value="162514943715">
            <text:p>16251494371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40000.00</text:p>
          </table:table-cell>
          <table:table-cell office:value-type="string">
            <text:p>-256.08</text:p>
          </table:table-cell>
          <table:table-cell table:number-columns-repeated="3" office:value-type="string">
            <text:p>0.00</text:p>
          </table:table-cell>
          <table:table-cell office:value-type="string">
            <text:p>39503.92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09092676">
            <text:p>41709092676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9/06/2026 12:03:56</text:p>
          </table:table-cell>
          <table:table-cell office:value-type="string">
            <text:p>09/06/2026 12:03:57</text:p>
          </table:table-cell>
          <table:table-cell office:value-type="string">
            <text:p>19/06/2026 12:03:57</text:p>
          </table:table-cell>
          <table:table-cell table:number-columns-repeated="6"/>
          <table:table-cell office:value-type="string">
            <text:p>Pago a cuenta CET (01270023 de cliente 1270-MAININI</text:p>
          </table:table-cell>
          <table:table-cell office:value-type="string">
            <text:p><text:s/>MARIA INES (D.N.I.: 52599101))</text:p>
          </table:table-cell>
          <table:table-cell office:value-type="float" office:value="1270023">
            <text:p>1270023</text:p>
          </table:table-cell>
          <table:table-cell/>
          <table:table-cell office:value-type="float" office:value="163283050796">
            <text:p>16328305079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65000.00</text:p>
          </table:table-cell>
          <table:table-cell office:value-type="string">
            <text:p>-1323.42</text:p>
          </table:table-cell>
          <table:table-cell table:number-columns-repeated="3" office:value-type="string">
            <text:p>0.00</text:p>
          </table:table-cell>
          <table:table-cell office:value-type="string">
            <text:p>63286.58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71547821">
            <text:p>41671547821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9/06/2026 11:14:06</text:p>
          </table:table-cell>
          <table:table-cell office:value-type="string">
            <text:p>09/06/2026 11:14:10</text:p>
          </table:table-cell>
          <table:table-cell office:value-type="string">
            <text:p>19/06/2026 11:14:10</text:p>
          </table:table-cell>
          <table:table-cell table:number-columns-repeated="2"/>
          <table:table-cell office:value-type="string">
            <text:p>lucia_b5@yahoo.com.ar</text:p>
          </table:table-cell>
          <table:table-cell/>
          <table:table-cell office:value-type="string">
            <text:p>CUIT 27270823780</text:p>
          </table:table-cell>
          <table:table-cell/>
          <table:table-cell office:value-type="string">
            <text:p>Pago a cuenta CET (02065023 de cliente 2065-GUERRERO</text:p>
          </table:table-cell>
          <table:table-cell office:value-type="string">
            <text:p><text:s/>EMA (D.N.I.: 54278464))</text:p>
          </table:table-cell>
          <table:table-cell office:value-type="float" office:value="2065023">
            <text:p>2065023</text:p>
          </table:table-cell>
          <table:table-cell/>
          <table:table-cell office:value-type="float" office:value="163273995210">
            <text:p>16327399521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44000.00</text:p>
          </table:table-cell>
          <table:table-cell office:value-type="string">
            <text:p>-614.17</text:p>
          </table:table-cell>
          <table:table-cell table:number-columns-repeated="3" office:value-type="string">
            <text:p>0.00</text:p>
          </table:table-cell>
          <table:table-cell office:value-type="string">
            <text:p>43121.83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9875273">
            <text:p>41669875273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9/06/2026 10:46:13</text:p>
          </table:table-cell>
          <table:table-cell office:value-type="string">
            <text:p>09/06/2026 10:46:14</text:p>
          </table:table-cell>
          <table:table-cell office:value-type="string">
            <text:p>19/06/2026 10:46:14</text:p>
          </table:table-cell>
          <table:table-cell table:number-columns-repeated="2"/>
          <table:table-cell office:value-type="string">
            <text:p>acevalyoana@gmail.com</text:p>
          </table:table-cell>
          <table:table-cell/>
          <table:table-cell office:value-type="string">
            <text:p>CUIT 27354580905</text:p>
          </table:table-cell>
          <table:table-cell/>
          <table:table-cell office:value-type="string">
            <text:p>Hockey- Fichaje Aamh Infantiles</text:p>
          </table:table-cell>
          <table:table-cell office:value-type="string">
            <text:p>HFICHINF</text:p>
          </table:table-cell>
          <table:table-cell/>
          <table:table-cell office:value-type="float" office:value="162466523419">
            <text:p>16246652341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0500.00</text:p>
          </table:table-cell>
          <table:table-cell office:value-type="string">
            <text:p>-131.24</text:p>
          </table:table-cell>
          <table:table-cell table:number-columns-repeated="3" office:value-type="string">
            <text:p>0.00</text:p>
          </table:table-cell>
          <table:table-cell office:value-type="string">
            <text:p>20245.76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9193191">
            <text:p>41669193191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09/06/2026 10:44:54</text:p>
          </table:table-cell>
          <table:table-cell office:value-type="string">
            <text:p>19/06/2026 10:44:54</text:p>
          </table:table-cell>
          <table:table-cell table:number-columns-repeated="6"/>
          <table:table-cell office:value-type="string">
            <text:p>Pago a cuenta CET (02285010 de cliente 2285-SCARDILLO</text:p>
          </table:table-cell>
          <table:table-cell office:value-type="string">
            <text:p><text:s/>JUAN EDUARDO (D.N.I.: 13081773))</text:p>
          </table:table-cell>
          <table:table-cell office:value-type="float" office:value="2285010">
            <text:p>2285010</text:p>
          </table:table-cell>
          <table:table-cell/>
          <table:table-cell office:value-type="float" office:value="163269399310">
            <text:p>16326939931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9147643">
            <text:p>41669147643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table:number-columns-repeated="2" office:value-type="string">
            <text:p>09/06/2026 10:34:51</text:p>
          </table:table-cell>
          <table:table-cell office:value-type="string">
            <text:p>19/06/2026 10:34:51</text:p>
          </table:table-cell>
          <table:table-cell table:number-columns-repeated="6"/>
          <table:table-cell office:value-type="string">
            <text:p>Pago a cuenta CET (00996026 de cliente 996-ARANA</text:p>
          </table:table-cell>
          <table:table-cell office:value-type="string">
            <text:p><text:s/>SERGIO DANIEL (D.N.I.: 31729835))</text:p>
          </table:table-cell>
          <table:table-cell office:value-type="float" office:value="996026">
            <text:p>996026</text:p>
          </table:table-cell>
          <table:table-cell/>
          <table:table-cell office:value-type="float" office:value="162464339467">
            <text:p>16246433946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65000.00</text:p>
          </table:table-cell>
          <table:table-cell office:value-type="string">
            <text:p>-416.13</text:p>
          </table:table-cell>
          <table:table-cell table:number-columns-repeated="3" office:value-type="string">
            <text:p>0.00</text:p>
          </table:table-cell>
          <table:table-cell office:value-type="string">
            <text:p>64193.87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99310976">
            <text:p>41699310976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9/06/2026 10:24:02</text:p>
          </table:table-cell>
          <table:table-cell office:value-type="string">
            <text:p>09/06/2026 10:24:03</text:p>
          </table:table-cell>
          <table:table-cell office:value-type="string">
            <text:p>19/06/2026 10:24:03</text:p>
          </table:table-cell>
          <table:table-cell table:number-columns-repeated="2"/>
          <table:table-cell office:value-type="string">
            <text:p>maru_ortiz32@hotmail.com</text:p>
          </table:table-cell>
          <table:table-cell/>
          <table:table-cell office:value-type="string">
            <text:p>CUIL 27324235138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266129514">
            <text:p>16326612951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9/06/2026 10:09:08</text:p>
          </table:table-cell>
          <table:table-cell office:value-type="string">
            <text:p>09/06/2026 10:09:09</text:p>
          </table:table-cell>
          <table:table-cell office:value-type="string">
            <text:p>19/06/2026 10:09:09</text:p>
          </table:table-cell>
          <table:table-cell table:number-columns-repeated="2"/>
          <table:table-cell office:value-type="string">
            <text:p>verogarronedonnelly@gmail.com</text:p>
          </table:table-cell>
          <table:table-cell/>
          <table:table-cell office:value-type="string">
            <text:p>CUIT 27238487825</text:p>
          </table:table-cell>
          <table:table-cell/>
          <table:table-cell office:value-type="string">
            <text:p>Hockey- Fichaje Aamh Infantiles</text:p>
          </table:table-cell>
          <table:table-cell office:value-type="string">
            <text:p>HFICHINF</text:p>
          </table:table-cell>
          <table:table-cell/>
          <table:table-cell office:value-type="float" office:value="163264235976">
            <text:p>16326423597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0500.00</text:p>
          </table:table-cell>
          <table:table-cell office:value-type="string">
            <text:p>-131.24</text:p>
          </table:table-cell>
          <table:table-cell table:number-columns-repeated="3" office:value-type="string">
            <text:p>0.00</text:p>
          </table:table-cell>
          <table:table-cell office:value-type="string">
            <text:p>19220.76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8201325">
            <text:p>41668201325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9/06/2026 10:01:42</text:p>
          </table:table-cell>
          <table:table-cell office:value-type="string">
            <text:p>09/06/2026 10:01:43</text:p>
          </table:table-cell>
          <table:table-cell office:value-type="string">
            <text:p>19/06/2026 10:01:43</text:p>
          </table:table-cell>
          <table:table-cell table:number-columns-repeated="6"/>
          <table:table-cell office:value-type="string">
            <text:p>Pago a cuenta CET (02252026 de cliente 2252-CACERES</text:p>
          </table:table-cell>
          <table:table-cell office:value-type="string">
            <text:p><text:s/>ANTONELLA ITATI (D.N.I.: 56649296))</text:p>
          </table:table-cell>
          <table:table-cell office:value-type="float" office:value="2252026">
            <text:p>2252026</text:p>
          </table:table-cell>
          <table:table-cell/>
          <table:table-cell office:value-type="float" office:value="162459657861">
            <text:p>16245965786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000.00</text:p>
          </table:table-cell>
          <table:table-cell office:value-type="string">
            <text:p>-224.07</text:p>
          </table:table-cell>
          <table:table-cell table:number-columns-repeated="3" office:value-type="string">
            <text:p>0.00</text:p>
          </table:table-cell>
          <table:table-cell office:value-type="string">
            <text:p>34565.9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8015125">
            <text:p>41668015125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table:number-columns-repeated="2" office:value-type="string">
            <text:p>09/06/2026 10:01:34</text:p>
          </table:table-cell>
          <table:table-cell office:value-type="string">
            <text:p>19/06/2026 10:01:34</text:p>
          </table:table-cell>
          <table:table-cell table:number-columns-repeated="6"/>
          <table:table-cell office:value-type="string">
            <text:p>Pago a cuenta CET (01864020 de cliente 1864-CHOQUE CRESPO</text:p>
          </table:table-cell>
          <table:table-cell office:value-type="string">
            <text:p><text:s/>SOFIA (D.N.I.: 53956232))</text:p>
          </table:table-cell>
          <table:table-cell office:value-type="float" office:value="1864020">
            <text:p>1864020</text:p>
          </table:table-cell>
          <table:table-cell/>
          <table:table-cell office:value-type="float" office:value="162459683615">
            <text:p>16245968361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55000.00</text:p>
          </table:table-cell>
          <table:table-cell office:value-type="string">
            <text:p>-352.11</text:p>
          </table:table-cell>
          <table:table-cell table:number-columns-repeated="3" office:value-type="string">
            <text:p>0.00</text:p>
          </table:table-cell>
          <table:table-cell office:value-type="string">
            <text:p>54317.8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8012927">
            <text:p>41668012927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table:number-columns-repeated="2" office:value-type="string">
            <text:p>09/06/2026 10:00:40</text:p>
          </table:table-cell>
          <table:table-cell office:value-type="string">
            <text:p>19/06/2026 10:00:40</text:p>
          </table:table-cell>
          <table:table-cell table:number-columns-repeated="6"/>
          <table:table-cell office:value-type="string">
            <text:p>Pago a cuenta CET (01863023 de cliente 1863-CHOQUE CRESPO</text:p>
          </table:table-cell>
          <table:table-cell office:value-type="string">
            <text:p><text:s/>CAMILA (D.N.I.: 54995318))</text:p>
          </table:table-cell>
          <table:table-cell office:value-type="float" office:value="1863023">
            <text:p>1863023</text:p>
          </table:table-cell>
          <table:table-cell/>
          <table:table-cell office:value-type="float" office:value="162459571743">
            <text:p>16245957174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55000.00</text:p>
          </table:table-cell>
          <table:table-cell office:value-type="string">
            <text:p>-352.11</text:p>
          </table:table-cell>
          <table:table-cell table:number-columns-repeated="3" office:value-type="string">
            <text:p>0.00</text:p>
          </table:table-cell>
          <table:table-cell office:value-type="string">
            <text:p>54317.8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98435656">
            <text:p>41698435656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9/06/2026 09:35:58</text:p>
          </table:table-cell>
          <table:table-cell office:value-type="string">
            <text:p>09/06/2026 09:35:59</text:p>
          </table:table-cell>
          <table:table-cell office:value-type="string">
            <text:p>19/06/2026 09:35:59</text:p>
          </table:table-cell>
          <table:table-cell table:number-columns-repeated="6"/>
          <table:table-cell office:value-type="string">
            <text:p>Pago a cuenta CET (02167026 de cliente 2167-GRISMAU</text:p>
          </table:table-cell>
          <table:table-cell office:value-type="string">
            <text:p><text:s/>JUSTINA (D.N.I.: 58796425))</text:p>
          </table:table-cell>
          <table:table-cell office:value-type="float" office:value="2167026">
            <text:p>2167026</text:p>
          </table:table-cell>
          <table:table-cell/>
          <table:table-cell office:value-type="float" office:value="163260046650">
            <text:p>16326004665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000.00</text:p>
          </table:table-cell>
          <table:table-cell office:value-type="string">
            <text:p>-224.07</text:p>
          </table:table-cell>
          <table:table-cell table:number-columns-repeated="3" office:value-type="string">
            <text:p>0.00</text:p>
          </table:table-cell>
          <table:table-cell office:value-type="string">
            <text:p>34565.9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97835020">
            <text:p>41697835020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table:number-columns-repeated="2" office:value-type="string">
            <text:p>09/06/2026 09:23:28</text:p>
          </table:table-cell>
          <table:table-cell office:value-type="string">
            <text:p>19/06/2026 09:23:28</text:p>
          </table:table-cell>
          <table:table-cell table:number-columns-repeated="2"/>
          <table:table-cell office:value-type="string">
            <text:p>info.bodyshanti@gmail.com</text:p>
          </table:table-cell>
          <table:table-cell/>
          <table:table-cell office:value-type="string">
            <text:p>CUIT 27244887835</text:p>
          </table:table-cell>
          <table:table-cell/>
          <table:table-cell office:value-type="string">
            <text:p>Pago a cuenta CET (02079021 de cliente 2079-GONZALEZ</text:p>
          </table:table-cell>
          <table:table-cell office:value-type="string">
            <text:p><text:s/>VERONICA (D.N.I.: 24488783))</text:p>
          </table:table-cell>
          <table:table-cell office:value-type="float" office:value="2079021">
            <text:p>2079021</text:p>
          </table:table-cell>
          <table:table-cell/>
          <table:table-cell office:value-type="float" office:value="163257937384">
            <text:p>16325793738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40000.00</text:p>
          </table:table-cell>
          <table:table-cell office:value-type="string">
            <text:p>-256.08</text:p>
          </table:table-cell>
          <table:table-cell table:number-columns-repeated="3" office:value-type="string">
            <text:p>0.00</text:p>
          </table:table-cell>
          <table:table-cell office:value-type="string">
            <text:p>39503.92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97554630">
            <text:p>41697554630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9/06/2026 09:16:29</text:p>
          </table:table-cell>
          <table:table-cell office:value-type="string">
            <text:p>09/06/2026 09:16:30</text:p>
          </table:table-cell>
          <table:table-cell office:value-type="string">
            <text:p>19/06/2026 09:16:30</text:p>
          </table:table-cell>
          <table:table-cell table:number-columns-repeated="2"/>
          <table:table-cell office:value-type="string">
            <text:p>briobardeplaya@gmail.com</text:p>
          </table:table-cell>
          <table:table-cell/>
          <table:table-cell office:value-type="string">
            <text:p>CUIT 20949175589</text:p>
          </table:table-cell>
          <table:table-cell/>
          <table:table-cell office:value-type="string">
            <text:p>Pago a cuenta CET (02267021 de cliente 2267-CICARELLI</text:p>
          </table:table-cell>
          <table:table-cell office:value-type="string">
            <text:p><text:s/>BIANCA (D.N.I.: 56947518))</text:p>
          </table:table-cell>
          <table:table-cell office:value-type="float" office:value="2267021">
            <text:p>2267021</text:p>
          </table:table-cell>
          <table:table-cell/>
          <table:table-cell office:value-type="float" office:value="163257283410">
            <text:p>16325728341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000.00</text:p>
          </table:table-cell>
          <table:table-cell office:value-type="string">
            <text:p>-224.07</text:p>
          </table:table-cell>
          <table:table-cell table:number-columns-repeated="3" office:value-type="string">
            <text:p>0.00</text:p>
          </table:table-cell>
          <table:table-cell office:value-type="string">
            <text:p>34565.9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97404018">
            <text:p>41697404018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table:number-columns-repeated="2" office:value-type="string">
            <text:p>09/06/2026 09:15:25</text:p>
          </table:table-cell>
          <table:table-cell office:value-type="string">
            <text:p>19/06/2026 09:15:25</text:p>
          </table:table-cell>
          <table:table-cell table:number-columns-repeated="6"/>
          <table:table-cell office:value-type="string">
            <text:p>Pago a cuenta CET (02266024 de cliente 2266-CICARELLI</text:p>
          </table:table-cell>
          <table:table-cell office:value-type="string">
            <text:p><text:s/>MORA (D.N.I.: 56947517))</text:p>
          </table:table-cell>
          <table:table-cell office:value-type="float" office:value="2266024">
            <text:p>2266024</text:p>
          </table:table-cell>
          <table:table-cell/>
          <table:table-cell office:value-type="float" office:value="163257169500">
            <text:p>16325716950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000.00</text:p>
          </table:table-cell>
          <table:table-cell office:value-type="string">
            <text:p>-224.07</text:p>
          </table:table-cell>
          <table:table-cell table:number-columns-repeated="3" office:value-type="string">
            <text:p>0.00</text:p>
          </table:table-cell>
          <table:table-cell office:value-type="string">
            <text:p>34565.9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6934647">
            <text:p>41666934647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9/06/2026 09:12:21</text:p>
          </table:table-cell>
          <table:table-cell office:value-type="string">
            <text:p>09/06/2026 09:12:22</text:p>
          </table:table-cell>
          <table:table-cell office:value-type="string">
            <text:p>19/06/2026 09:12:22</text:p>
          </table:table-cell>
          <table:table-cell table:number-columns-repeated="6"/>
          <table:table-cell office:value-type="string">
            <text:p>Pago a cuenta CET (01939026 de cliente 1939-SIIVA</text:p>
          </table:table-cell>
          <table:table-cell office:value-type="string">
            <text:p><text:s/>JUANA (D.N.I.: 54669821))</text:p>
          </table:table-cell>
          <table:table-cell office:value-type="float" office:value="1939026">
            <text:p>1939026</text:p>
          </table:table-cell>
          <table:table-cell/>
          <table:table-cell office:value-type="float" office:value="163256843692">
            <text:p>16325684369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000.00</text:p>
          </table:table-cell>
          <table:table-cell office:value-type="string">
            <text:p>-224.07</text:p>
          </table:table-cell>
          <table:table-cell table:number-columns-repeated="3" office:value-type="string">
            <text:p>0.00</text:p>
          </table:table-cell>
          <table:table-cell office:value-type="string">
            <text:p>34565.9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6869099">
            <text:p>41666869099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9/06/2026 09:11:48</text:p>
          </table:table-cell>
          <table:table-cell office:value-type="string">
            <text:p>09/06/2026 09:11:50</text:p>
          </table:table-cell>
          <table:table-cell office:value-type="string">
            <text:p>19/06/2026 09:11:50</text:p>
          </table:table-cell>
          <table:table-cell table:number-columns-repeated="6"/>
          <table:table-cell office:value-type="string">
            <text:p>Pago a cuenta CET (01295021 de cliente 1295-CONGE VILLASBOA</text:p>
          </table:table-cell>
          <table:table-cell office:value-type="string">
            <text:p><text:s/>BLANCA ESTHER (D.N.I.: 94313389))</text:p>
          </table:table-cell>
          <table:table-cell office:value-type="float" office:value="1295021">
            <text:p>1295021</text:p>
          </table:table-cell>
          <table:table-cell/>
          <table:table-cell office:value-type="float" office:value="162453001797">
            <text:p>16245300179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60000.00</text:p>
          </table:table-cell>
          <table:table-cell office:value-type="string">
            <text:p>-1221.62</text:p>
          </table:table-cell>
          <table:table-cell table:number-columns-repeated="3" office:value-type="string">
            <text:p>0.00</text:p>
          </table:table-cell>
          <table:table-cell office:value-type="string">
            <text:p>58418.38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6854023">
            <text:p>41666854023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8/06/2026 20:36:03</text:p>
          </table:table-cell>
          <table:table-cell office:value-type="string">
            <text:p>08/06/2026 20:36:05</text:p>
          </table:table-cell>
          <table:table-cell office:value-type="string">
            <text:p>18/06/2026 20:36:05</text:p>
          </table:table-cell>
          <table:table-cell table:number-columns-repeated="2"/>
          <table:table-cell office:value-type="string">
            <text:p>jesdepin@gmail.com </text:p>
          </table:table-cell>
          <table:table-cell table:number-columns-repeated="3"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400534443">
            <text:p>16240053444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000.00</text:p>
          </table:table-cell>
          <table:table-cell office:value-type="string">
            <text:p>-61.08</text:p>
          </table:table-cell>
          <table:table-cell table:number-columns-repeated="3" office:value-type="string">
            <text:p>0.00</text:p>
          </table:table-cell>
          <table:table-cell office:value-type="string">
            <text:p>2920.92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20:03:20</text:p>
          </table:table-cell>
          <table:table-cell office:value-type="string">
            <text:p>08/06/2026 20:03:21</text:p>
          </table:table-cell>
          <table:table-cell office:value-type="string">
            <text:p>18/06/2026 20:03:21</text:p>
          </table:table-cell>
          <table:table-cell table:number-columns-repeated="2"/>
          <table:table-cell office:value-type="string">
            <text:p>cannizzomarielapaula@gmail.com</text:p>
          </table:table-cell>
          <table:table-cell/>
          <table:table-cell office:value-type="string">
            <text:p>CUIT 27275547129</text:p>
          </table:table-cell>
          <table:table-cell/>
          <table:table-cell office:value-type="string">
            <text:p>Pago a cuenta CET (01302026 de cliente 1302-WRIGHT</text:p>
          </table:table-cell>
          <table:table-cell office:value-type="string">
            <text:p><text:s/>ISABELLA SOFIA (D.N.I.: 53725671))</text:p>
          </table:table-cell>
          <table:table-cell office:value-type="float" office:value="1302026">
            <text:p>1302026</text:p>
          </table:table-cell>
          <table:table-cell/>
          <table:table-cell office:value-type="float" office:value="162395026833">
            <text:p>16239502683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55000.00</text:p>
          </table:table-cell>
          <table:table-cell office:value-type="string">
            <text:p>-352.11</text:p>
          </table:table-cell>
          <table:table-cell table:number-columns-repeated="3" office:value-type="string">
            <text:p>0.00</text:p>
          </table:table-cell>
          <table:table-cell office:value-type="string">
            <text:p>54317.8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56757453">
            <text:p>41656757453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8/06/2026 19:47:41</text:p>
          </table:table-cell>
          <table:table-cell office:value-type="string">
            <text:p>08/06/2026 19:47:42</text:p>
          </table:table-cell>
          <table:table-cell office:value-type="string">
            <text:p>18/06/2026 19:47:42</text:p>
          </table:table-cell>
          <table:table-cell table:number-columns-repeated="2"/>
          <table:table-cell office:value-type="string">
            <text:p>cannizzomarielapaula@gmail.com</text:p>
          </table:table-cell>
          <table:table-cell/>
          <table:table-cell office:value-type="string">
            <text:p>CUIT 27275547129</text:p>
          </table:table-cell>
          <table:table-cell/>
          <table:table-cell office:value-type="string">
            <text:p>Pago a cuenta CET (01300025 de cliente 1300-WRIGHT</text:p>
          </table:table-cell>
          <table:table-cell office:value-type="string">
            <text:p><text:s/>CATALINA PILAR (D.N.I.: 51512310))</text:p>
          </table:table-cell>
          <table:table-cell office:value-type="float" office:value="1300025">
            <text:p>1300025</text:p>
          </table:table-cell>
          <table:table-cell/>
          <table:table-cell office:value-type="float" office:value="162392182815">
            <text:p>16239218281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0000.00</text:p>
          </table:table-cell>
          <table:table-cell office:value-type="string">
            <text:p>-192.06</text:p>
          </table:table-cell>
          <table:table-cell table:number-columns-repeated="3" office:value-type="string">
            <text:p>0.00</text:p>
          </table:table-cell>
          <table:table-cell office:value-type="string">
            <text:p>29627.94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86618256">
            <text:p>41686618256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8/06/2026 18:36:15</text:p>
          </table:table-cell>
          <table:table-cell office:value-type="string">
            <text:p>08/06/2026 18:36:18</text:p>
          </table:table-cell>
          <table:table-cell office:value-type="string">
            <text:p>18/06/2026 18:36:18</text:p>
          </table:table-cell>
          <table:table-cell table:number-columns-repeated="2"/>
          <table:table-cell office:value-type="string">
            <text:p>aserra@agro.uba.ar</text:p>
          </table:table-cell>
          <table:table-cell/>
          <table:table-cell office:value-type="string">
            <text:p><text:s/>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3180722014">
            <text:p>16318072201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495.52</text:p>
          </table:table-cell>
          <table:table-cell table:number-columns-repeated="3" office:value-type="string">
            <text:p>0.00</text:p>
          </table:table-cell>
          <table:table-cell office:value-type="string">
            <text:p>34791.48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83911172">
            <text:p>41683911172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08/06/2026 17:20:20</text:p>
          </table:table-cell>
          <table:table-cell office:value-type="string">
            <text:p>18/06/2026 17:20:20</text:p>
          </table:table-cell>
          <table:table-cell table:number-columns-repeated="2"/>
          <table:table-cell office:value-type="string">
            <text:p>mvillarruel@hotmail.com</text:p>
          </table:table-cell>
          <table:table-cell/>
          <table:table-cell office:value-type="string">
            <text:p>CUIT 27264207407</text:p>
          </table:table-cell>
          <table:table-cell/>
          <table:table-cell office:value-type="string">
            <text:p>Pago a cuenta CET (01798022 de cliente 1798-VILLARRUEL</text:p>
          </table:table-cell>
          <table:table-cell office:value-type="string">
            <text:p><text:s/>MARÍA (D.N.I.: 26420740))</text:p>
          </table:table-cell>
          <table:table-cell office:value-type="float" office:value="1798022">
            <text:p>1798022</text:p>
          </table:table-cell>
          <table:table-cell/>
          <table:table-cell office:value-type="float" office:value="163166718966">
            <text:p>16316671896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48000.00</text:p>
          </table:table-cell>
          <table:table-cell office:value-type="string">
            <text:p>-307.29</text:p>
          </table:table-cell>
          <table:table-cell table:number-columns-repeated="3" office:value-type="string">
            <text:p>0.00</text:p>
          </table:table-cell>
          <table:table-cell office:value-type="string">
            <text:p>47404.71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80926790">
            <text:p>41680926790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8/06/2026 17:19:36</text:p>
          </table:table-cell>
          <table:table-cell office:value-type="string">
            <text:p>08/06/2026 17:19:37</text:p>
          </table:table-cell>
          <table:table-cell office:value-type="string">
            <text:p>18/06/2026 17:19:37</text:p>
          </table:table-cell>
          <table:table-cell table:number-columns-repeated="6"/>
          <table:table-cell office:value-type="string">
            <text:p>Pago a cuenta CET (01798013 de cliente 1798-VILLARRUEL</text:p>
          </table:table-cell>
          <table:table-cell office:value-type="string">
            <text:p><text:s/>MARÍA (D.N.I.: 26420740))</text:p>
          </table:table-cell>
          <table:table-cell office:value-type="float" office:value="1798013">
            <text:p>1798013</text:p>
          </table:table-cell>
          <table:table-cell/>
          <table:table-cell office:value-type="float" office:value="163166519410">
            <text:p>16316651941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50488017">
            <text:p>41650488017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8/06/2026 15:39:50</text:p>
          </table:table-cell>
          <table:table-cell office:value-type="string">
            <text:p>08/06/2026 15:39:51</text:p>
          </table:table-cell>
          <table:table-cell office:value-type="string">
            <text:p>18/06/2026 15:39:51</text:p>
          </table:table-cell>
          <table:table-cell table:number-columns-repeated="2"/>
          <table:table-cell office:value-type="string">
            <text:p>lulajarak@hotmail.com</text:p>
          </table:table-cell>
          <table:table-cell/>
          <table:table-cell office:value-type="string">
            <text:p>CUIT 27336581821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151098472">
            <text:p>16315109847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87.53</text:p>
          </table:table-cell>
          <table:table-cell table:number-columns-repeated="3" office:value-type="string">
            <text:p>0.00</text:p>
          </table:table-cell>
          <table:table-cell office:value-type="string">
            <text:p>2819.47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15:21:30</text:p>
          </table:table-cell>
          <table:table-cell office:value-type="string">
            <text:p>08/06/2026 15:21:31</text:p>
          </table:table-cell>
          <table:table-cell office:value-type="string">
            <text:p>18/06/2026 15:21:31</text:p>
          </table:table-cell>
          <table:table-cell table:number-columns-repeated="2"/>
          <table:table-cell office:value-type="string">
            <text:p>verogarronedonnelly@gmail.com</text:p>
          </table:table-cell>
          <table:table-cell/>
          <table:table-cell office:value-type="string">
            <text:p>CUIT 27238487825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3148251222">
            <text:p>16314825122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3284.7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46583795">
            <text:p>41646583795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08/06/2026 15:15:25</text:p>
          </table:table-cell>
          <table:table-cell office:value-type="string">
            <text:p>18/06/2026 15:15:25</text:p>
          </table:table-cell>
          <table:table-cell table:number-columns-repeated="2"/>
          <table:table-cell office:value-type="string">
            <text:p>verogarronedonnelly@gmail.com</text:p>
          </table:table-cell>
          <table:table-cell/>
          <table:table-cell office:value-type="string">
            <text:p>CUIT 27238487825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2345516089">
            <text:p>16234551608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3284.7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76802410">
            <text:p>41676802410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14:19:01</text:p>
          </table:table-cell>
          <table:table-cell office:value-type="string">
            <text:p>08/06/2026 14:19:02</text:p>
          </table:table-cell>
          <table:table-cell office:value-type="string">
            <text:p>18/06/2026 14:19:02</text:p>
          </table:table-cell>
          <table:table-cell table:number-columns-repeated="2"/>
          <table:table-cell office:value-type="string">
            <text:p>nati_carilo@hotmail.com</text:p>
          </table:table-cell>
          <table:table-cell/>
          <table:table-cell office:value-type="string">
            <text:p>CUIT 27259798219</text:p>
          </table:table-cell>
          <table:table-cell/>
          <table:table-cell office:value-type="string">
            <text:p>Hockey- Fichaje Aamh Infantiles</text:p>
          </table:table-cell>
          <table:table-cell office:value-type="string">
            <text:p>HFICHINF</text:p>
          </table:table-cell>
          <table:table-cell/>
          <table:table-cell office:value-type="float" office:value="162337314765">
            <text:p>16233731476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0500.00</text:p>
          </table:table-cell>
          <table:table-cell office:value-type="string">
            <text:p>-131.24</text:p>
          </table:table-cell>
          <table:table-cell table:number-columns-repeated="3" office:value-type="string">
            <text:p>0.00</text:p>
          </table:table-cell>
          <table:table-cell office:value-type="string">
            <text:p>20245.76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75099572">
            <text:p>41675099572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13:02:37</text:p>
          </table:table-cell>
          <table:table-cell office:value-type="string">
            <text:p>08/06/2026 14:22:45</text:p>
          </table:table-cell>
          <table:table-cell office:value-type="string">
            <text:p>18/06/2026 14:22:45</text:p>
          </table:table-cell>
          <table:table-cell table:number-columns-repeated="2"/>
          <table:table-cell office:value-type="string">
            <text:p>guadanazabal@hotmail.com</text:p>
          </table:table-cell>
          <table:table-cell/>
          <table:table-cell office:value-type="string">
            <text:p>CUIT 27314533637</text:p>
          </table:table-cell>
          <table:table-cell/>
          <table:table-cell office:value-type="string">
            <text:p>Pago a cuenta CET (01557023 de cliente 1557-NAZABAL</text:p>
          </table:table-cell>
          <table:table-cell office:value-type="string">
            <text:p><text:s/>GUADALUPE (D.N.I.: 31453363))</text:p>
          </table:table-cell>
          <table:table-cell office:value-type="float" office:value="1557023">
            <text:p>1557023</text:p>
          </table:table-cell>
          <table:table-cell/>
          <table:table-cell office:value-type="float" office:value="163125782686">
            <text:p>16312578268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60000.00</text:p>
          </table:table-cell>
          <table:table-cell office:value-type="string">
            <text:p>-1750.57</text:p>
          </table:table-cell>
          <table:table-cell table:number-columns-repeated="3" office:value-type="string">
            <text:p>0.00</text:p>
          </table:table-cell>
          <table:table-cell office:value-type="string">
            <text:p>57889.43</text:p>
          </table:table-cell>
          <table:table-cell office:value-type="float" office:value="1">
            <text:p>1</text:p>
          </table:table-cell>
          <table:table-cell office:value-type="string">
            <text:p>ticket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42207787">
            <text:p>41642207787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8/06/2026 13:01:35</text:p>
          </table:table-cell>
          <table:table-cell office:value-type="string">
            <text:p>08/06/2026 13:01:36</text:p>
          </table:table-cell>
          <table:table-cell office:value-type="string">
            <text:p>18/06/2026 13:01:36</text:p>
          </table:table-cell>
          <table:table-cell table:number-columns-repeated="2"/>
          <table:table-cell office:value-type="string">
            <text:p>guadanazabal@hotmail.com</text:p>
          </table:table-cell>
          <table:table-cell/>
          <table:table-cell office:value-type="string">
            <text:p>CUIT 27314533637</text:p>
          </table:table-cell>
          <table:table-cell/>
          <table:table-cell office:value-type="string">
            <text:p>Pago a cuenta CET (01557014 de cliente 1557-NAZABAL</text:p>
          </table:table-cell>
          <table:table-cell office:value-type="string">
            <text:p><text:s/>GUADALUPE (D.N.I.: 31453363))</text:p>
          </table:table-cell>
          <table:table-cell office:value-type="float" office:value="1557014">
            <text:p>1557014</text:p>
          </table:table-cell>
          <table:table-cell/>
          <table:table-cell office:value-type="float" office:value="163125469138">
            <text:p>16312546913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72587138">
            <text:p>41672587138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8/06/2026 12:34:34</text:p>
          </table:table-cell>
          <table:table-cell office:value-type="string">
            <text:p>08/06/2026 12:34:36</text:p>
          </table:table-cell>
          <table:table-cell office:value-type="string">
            <text:p>18/06/2026 12:34:36</text:p>
          </table:table-cell>
          <table:table-cell table:number-columns-repeated="2"/>
          <table:table-cell office:value-type="string">
            <text:p>lucianoelycano@gmail.com</text:p>
          </table:table-cell>
          <table:table-cell/>
          <table:table-cell office:value-type="string">
            <text:p>CUIT 27377876658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318695585">
            <text:p>16231869558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41.88</text:p>
          </table:table-cell>
          <table:table-cell table:number-columns-repeated="3" office:value-type="string">
            <text:p>0.00</text:p>
          </table:table-cell>
          <table:table-cell office:value-type="string">
            <text:p>2940.12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08/06/2026 12:23:34</text:p>
          </table:table-cell>
          <table:table-cell office:value-type="string">
            <text:p>18/06/2026 12:23:34</text:p>
          </table:table-cell>
          <table:table-cell table:number-columns-repeated="2"/>
          <table:table-cell office:value-type="string">
            <text:p>mariano_hueter@hotmail.com</text:p>
          </table:table-cell>
          <table:table-cell/>
          <table:table-cell office:value-type="string">
            <text:p>CUIT 20345202650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2316578679">
            <text:p>16231657867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4172.2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71212720">
            <text:p>41671212720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11:59:20</text:p>
          </table:table-cell>
          <table:table-cell office:value-type="string">
            <text:p>08/06/2026 11:59:21</text:p>
          </table:table-cell>
          <table:table-cell office:value-type="string">
            <text:p>18/06/2026 11:59:21</text:p>
          </table:table-cell>
          <table:table-cell table:number-columns-repeated="2"/>
          <table:table-cell office:value-type="string">
            <text:p>anitagarbino@gmail.com</text:p>
          </table:table-cell>
          <table:table-cell/>
          <table:table-cell office:value-type="string">
            <text:p>CUIL 23260698214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3113531894">
            <text:p>16311353189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5059.7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39921311">
            <text:p>41639921311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11:44:50</text:p>
          </table:table-cell>
          <table:table-cell office:value-type="string">
            <text:p>08/06/2026 11:44:51</text:p>
          </table:table-cell>
          <table:table-cell office:value-type="string">
            <text:p>18/06/2026 11:44:51</text:p>
          </table:table-cell>
          <table:table-cell table:number-columns-repeated="2"/>
          <table:table-cell office:value-type="string">
            <text:p>verocoleman@hotmail.com</text:p>
          </table:table-cell>
          <table:table-cell/>
          <table:table-cell office:value-type="string">
            <text:p>CUIT 27222769650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111259254">
            <text:p>16311125925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87.53</text:p>
          </table:table-cell>
          <table:table-cell table:number-columns-repeated="3" office:value-type="string">
            <text:p>0.00</text:p>
          </table:table-cell>
          <table:table-cell office:value-type="string">
            <text:p>2894.47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11:39:53</text:p>
          </table:table-cell>
          <table:table-cell office:value-type="string">
            <text:p>08/06/2026 11:39:55</text:p>
          </table:table-cell>
          <table:table-cell office:value-type="string">
            <text:p>18/06/2026 11:39:55</text:p>
          </table:table-cell>
          <table:table-cell table:number-columns-repeated="6"/>
          <table:table-cell office:value-type="string">
            <text:p>Pago a cuenta CET (01753025 de cliente 1753-COCERES</text:p>
          </table:table-cell>
          <table:table-cell office:value-type="string">
            <text:p><text:s/>JUANA ISABEL (D.N.I.: 53387424))</text:p>
          </table:table-cell>
          <table:table-cell office:value-type="float" office:value="1753025">
            <text:p>1753025</text:p>
          </table:table-cell>
          <table:table-cell/>
          <table:table-cell office:value-type="float" office:value="162308610529">
            <text:p>16230861052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40000.00</text:p>
          </table:table-cell>
          <table:table-cell office:value-type="string">
            <text:p>-814.41</text:p>
          </table:table-cell>
          <table:table-cell table:number-columns-repeated="3" office:value-type="string">
            <text:p>0.00</text:p>
          </table:table-cell>
          <table:table-cell office:value-type="string">
            <text:p>38945.59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39241163">
            <text:p>41639241163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table:number-columns-repeated="2" office:value-type="string">
            <text:p>08/06/2026 11:33:25</text:p>
          </table:table-cell>
          <table:table-cell office:value-type="string">
            <text:p>18/06/2026 11:33:25</text:p>
          </table:table-cell>
          <table:table-cell table:number-columns-repeated="2"/>
          <table:table-cell office:value-type="string">
            <text:p>joacoeche2008@gmail.com</text:p>
          </table:table-cell>
          <table:table-cell/>
          <table:table-cell office:value-type="string">
            <text:p>CUIL 20487614824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3108851802">
            <text:p>16310885180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5059.7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9458072">
            <text:p>41669458072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11:25:39</text:p>
          </table:table-cell>
          <table:table-cell office:value-type="string">
            <text:p>08/06/2026 11:25:42</text:p>
          </table:table-cell>
          <table:table-cell office:value-type="string">
            <text:p>18/06/2026 11:25:42</text:p>
          </table:table-cell>
          <table:table-cell table:number-columns-repeated="2"/>
          <table:table-cell office:value-type="string">
            <text:p>lilengrispino@hotmail.com</text:p>
          </table:table-cell>
          <table:table-cell/>
          <table:table-cell office:value-type="string">
            <text:p>CUIT 27270945169</text:p>
          </table:table-cell>
          <table:table-cell/>
          <table:table-cell office:value-type="string">
            <text:p>Hockey- Fichaje Aamh Infantiles</text:p>
          </table:table-cell>
          <table:table-cell office:value-type="string">
            <text:p>HFICHINF</text:p>
          </table:table-cell>
          <table:table-cell/>
          <table:table-cell office:value-type="float" office:value="163107912696">
            <text:p>16310791269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0500.00</text:p>
          </table:table-cell>
          <table:table-cell office:value-type="string">
            <text:p>-286.15</text:p>
          </table:table-cell>
          <table:table-cell table:number-columns-repeated="3" office:value-type="string">
            <text:p>0.00</text:p>
          </table:table-cell>
          <table:table-cell office:value-type="string">
            <text:p>20090.85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9211724">
            <text:p>41669211724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10:54:12</text:p>
          </table:table-cell>
          <table:table-cell office:value-type="string">
            <text:p>08/06/2026 10:54:16</text:p>
          </table:table-cell>
          <table:table-cell office:value-type="string">
            <text:p>18/06/2026 10:54:16</text:p>
          </table:table-cell>
          <table:table-cell table:number-columns-repeated="2"/>
          <table:table-cell office:value-type="string">
            <text:p>analiarueda@hotmail.com</text:p>
          </table:table-cell>
          <table:table-cell/>
          <table:table-cell office:value-type="string">
            <text:p>CUIT 27255832471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2301034365">
            <text:p>16230103436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495.52</text:p>
          </table:table-cell>
          <table:table-cell table:number-columns-repeated="3" office:value-type="string">
            <text:p>0.00</text:p>
          </table:table-cell>
          <table:table-cell office:value-type="string">
            <text:p>34791.48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37861467">
            <text:p>41637861467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10:54:06</text:p>
          </table:table-cell>
          <table:table-cell office:value-type="string">
            <text:p>08/06/2026 10:54:07</text:p>
          </table:table-cell>
          <table:table-cell office:value-type="string">
            <text:p>18/06/2026 10:54:07</text:p>
          </table:table-cell>
          <table:table-cell table:number-columns-repeated="2"/>
          <table:table-cell office:value-type="string">
            <text:p>nahuelbellon2504@gmail.com</text:p>
          </table:table-cell>
          <table:table-cell/>
          <table:table-cell office:value-type="string">
            <text:p>CUIL 20479493856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3102283920">
            <text:p>16310228392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5059.7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37851841">
            <text:p>41637851841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10:37:51</text:p>
          </table:table-cell>
          <table:table-cell office:value-type="string">
            <text:p>08/06/2026 10:37:54</text:p>
          </table:table-cell>
          <table:table-cell office:value-type="string">
            <text:p>18/06/2026 10:37:54</text:p>
          </table:table-cell>
          <table:table-cell table:number-columns-repeated="2"/>
          <table:table-cell office:value-type="string">
            <text:p>gabrielacasanova07@gmail.com</text:p>
          </table:table-cell>
          <table:table-cell/>
          <table:table-cell office:value-type="string">
            <text:p>CUIT 27261064974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2298225553">
            <text:p>16229822555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495.52</text:p>
          </table:table-cell>
          <table:table-cell table:number-columns-repeated="3" office:value-type="string">
            <text:p>0.00</text:p>
          </table:table-cell>
          <table:table-cell office:value-type="string">
            <text:p>34791.48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7804366">
            <text:p>41667804366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10:35:53</text:p>
          </table:table-cell>
          <table:table-cell office:value-type="string">
            <text:p>08/06/2026 10:35:54</text:p>
          </table:table-cell>
          <table:table-cell office:value-type="string">
            <text:p>18/06/2026 10:35:54</text:p>
          </table:table-cell>
          <table:table-cell table:number-columns-repeated="2"/>
          <table:table-cell office:value-type="string">
            <text:p>juan.bianucci@gmail.com</text:p>
          </table:table-cell>
          <table:table-cell/>
          <table:table-cell office:value-type="string">
            <text:p>CUIT 20242515332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2298015289">
            <text:p>16229801528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722.79</text:p>
          </table:table-cell>
          <table:table-cell table:number-columns-repeated="3" office:value-type="string">
            <text:p>0.00</text:p>
          </table:table-cell>
          <table:table-cell office:value-type="string">
            <text:p>34564.21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37331535">
            <text:p>41637331535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10:35:31</text:p>
          </table:table-cell>
          <table:table-cell office:value-type="string">
            <text:p>08/06/2026 10:35:32</text:p>
          </table:table-cell>
          <table:table-cell office:value-type="string">
            <text:p>18/06/2026 10:35:32</text:p>
          </table:table-cell>
          <table:table-cell table:number-columns-repeated="2"/>
          <table:table-cell office:value-type="string">
            <text:p>gabrielacasanova07@gmail.com</text:p>
          </table:table-cell>
          <table:table-cell/>
          <table:table-cell office:value-type="string">
            <text:p>CUIT 27261064974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2297955455">
            <text:p>16229795545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5059.7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37320113">
            <text:p>41637320113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08/06/2026 10:18:29</text:p>
          </table:table-cell>
          <table:table-cell office:value-type="string">
            <text:p>18/06/2026 10:18:29</text:p>
          </table:table-cell>
          <table:table-cell table:number-columns-repeated="2"/>
          <table:table-cell office:value-type="string">
            <text:p>acevalyoana@gmail.com</text:p>
          </table:table-cell>
          <table:table-cell/>
          <table:table-cell office:value-type="string">
            <text:p>CUIT 27354580905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2295351309">
            <text:p>16229535130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5059.7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36863689">
            <text:p>41636863689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08/06/2026 10:11:02</text:p>
          </table:table-cell>
          <table:table-cell office:value-type="string">
            <text:p>18/06/2026 10:11:02</text:p>
          </table:table-cell>
          <table:table-cell table:number-columns-repeated="2"/>
          <table:table-cell office:value-type="string">
            <text:p>estebanwayne@hotmail.com</text:p>
          </table:table-cell>
          <table:table-cell/>
          <table:table-cell office:value-type="string">
            <text:p>CUIT 23256544709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095577906">
            <text:p>16309557790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10:06:03</text:p>
          </table:table-cell>
          <table:table-cell office:value-type="string">
            <text:p>08/06/2026 10:06:04</text:p>
          </table:table-cell>
          <table:table-cell office:value-type="string">
            <text:p>18/06/2026 10:06:04</text:p>
          </table:table-cell>
          <table:table-cell table:number-columns-repeated="2"/>
          <table:table-cell office:value-type="string">
            <text:p>laureske@hotmail.com</text:p>
          </table:table-cell>
          <table:table-cell/>
          <table:table-cell office:value-type="string">
            <text:p>CUIT 27289720494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3095108684">
            <text:p>16309510868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5059.7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36541747">
            <text:p>41636541747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08/06/2026 10:00:25</text:p>
          </table:table-cell>
          <table:table-cell office:value-type="string">
            <text:p>18/06/2026 10:00:25</text:p>
          </table:table-cell>
          <table:table-cell table:number-columns-repeated="2"/>
          <table:table-cell office:value-type="string">
            <text:p>pauloe30@hotmail.com</text:p>
          </table:table-cell>
          <table:table-cell/>
          <table:table-cell office:value-type="string">
            <text:p>CUIT 20298493935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3094520426">
            <text:p>16309452042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5059.7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36393311">
            <text:p>41636393311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08/06/2026 09:58:05</text:p>
          </table:table-cell>
          <table:table-cell office:value-type="string">
            <text:p>18/06/2026 09:58:05</text:p>
          </table:table-cell>
          <table:table-cell table:number-columns-repeated="2"/>
          <table:table-cell office:value-type="string">
            <text:p>pauloe30@hotmail.com</text:p>
          </table:table-cell>
          <table:table-cell/>
          <table:table-cell office:value-type="string">
            <text:p>CUIT 20298493935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3094035738">
            <text:p>16309403573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5059.7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36328831">
            <text:p>41636328831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09:57:59</text:p>
          </table:table-cell>
          <table:table-cell office:value-type="string">
            <text:p>08/06/2026 09:58:01</text:p>
          </table:table-cell>
          <table:table-cell office:value-type="string">
            <text:p>18/06/2026 09:58:01</text:p>
          </table:table-cell>
          <table:table-cell table:number-columns-repeated="2"/>
          <table:table-cell office:value-type="string">
            <text:p>josere6@hotmail.com</text:p>
          </table:table-cell>
          <table:table-cell/>
          <table:table-cell office:value-type="string">
            <text:p>CUIT 20226243764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3094244262">
            <text:p>16309424426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495.52</text:p>
          </table:table-cell>
          <table:table-cell table:number-columns-repeated="3" office:value-type="string">
            <text:p>0.00</text:p>
          </table:table-cell>
          <table:table-cell office:value-type="string">
            <text:p>34791.48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36335177">
            <text:p>41636335177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08/06/2026 09:52:43</text:p>
          </table:table-cell>
          <table:table-cell office:value-type="string">
            <text:p>18/06/2026 09:52:43</text:p>
          </table:table-cell>
          <table:table-cell table:number-columns-repeated="2"/>
          <table:table-cell office:value-type="string">
            <text:p>florencia@arqcattaneo.com.ar</text:p>
          </table:table-cell>
          <table:table-cell/>
          <table:table-cell office:value-type="string">
            <text:p>CUIT 27269524478</text:p>
          </table:table-cell>
          <table:table-cell/>
          <table:table-cell office:value-type="string">
            <text:p>Hockey- Fichaje Aamh Infantiles</text:p>
          </table:table-cell>
          <table:table-cell office:value-type="string">
            <text:p>HFICHINF</text:p>
          </table:table-cell>
          <table:table-cell/>
          <table:table-cell office:value-type="float" office:value="163093127754">
            <text:p>16309312775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0500.00</text:p>
          </table:table-cell>
          <table:table-cell office:value-type="string">
            <text:p>-131.24</text:p>
          </table:table-cell>
          <table:table-cell table:number-columns-repeated="3" office:value-type="string">
            <text:p>0.00</text:p>
          </table:table-cell>
          <table:table-cell office:value-type="string">
            <text:p>20245.76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36198487">
            <text:p>41636198487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09:50:07</text:p>
          </table:table-cell>
          <table:table-cell office:value-type="string">
            <text:p>08/06/2026 09:50:09</text:p>
          </table:table-cell>
          <table:table-cell office:value-type="string">
            <text:p>18/06/2026 09:50:09</text:p>
          </table:table-cell>
          <table:table-cell table:number-columns-repeated="2"/>
          <table:table-cell office:value-type="string">
            <text:p>gnfiol@hotmail.com</text:p>
          </table:table-cell>
          <table:table-cell/>
          <table:table-cell office:value-type="string">
            <text:p>CUIT 27261576975</text:p>
          </table:table-cell>
          <table:table-cell/>
          <table:table-cell office:value-type="string">
            <text:p>Hockey- Fichaje Aamh Infantiles</text:p>
          </table:table-cell>
          <table:table-cell office:value-type="string">
            <text:p>HFICHINF</text:p>
          </table:table-cell>
          <table:table-cell/>
          <table:table-cell office:value-type="float" office:value="163092717798">
            <text:p>16309271779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0500.00</text:p>
          </table:table-cell>
          <table:table-cell office:value-type="string">
            <text:p>-286.15</text:p>
          </table:table-cell>
          <table:table-cell table:number-columns-repeated="3" office:value-type="string">
            <text:p>0.00</text:p>
          </table:table-cell>
          <table:table-cell office:value-type="string">
            <text:p>20090.85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36131813">
            <text:p>41636131813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09:43:31</text:p>
          </table:table-cell>
          <table:table-cell office:value-type="string">
            <text:p>08/06/2026 09:43:32</text:p>
          </table:table-cell>
          <table:table-cell office:value-type="string">
            <text:p>18/06/2026 09:43:32</text:p>
          </table:table-cell>
          <table:table-cell table:number-columns-repeated="2"/>
          <table:table-cell office:value-type="string">
            <text:p>joaquinlopezlopez90@gmail.com</text:p>
          </table:table-cell>
          <table:table-cell/>
          <table:table-cell office:value-type="string">
            <text:p>CUIT 20354029880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2290597679">
            <text:p>16229059767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5059.7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35975035">
            <text:p>41635975035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08/06/2026 09:41:40</text:p>
          </table:table-cell>
          <table:table-cell office:value-type="string">
            <text:p>18/06/2026 09:41:40</text:p>
          </table:table-cell>
          <table:table-cell table:number-columns-repeated="2"/>
          <table:table-cell office:value-type="string">
            <text:p>belusantamaria27@gmail.com</text:p>
          </table:table-cell>
          <table:table-cell/>
          <table:table-cell office:value-type="string">
            <text:p>CUIT 27406771712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3091842562">
            <text:p>16309184256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5059.7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35927153">
            <text:p>41635927153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08/06/2026 09:39:59</text:p>
          </table:table-cell>
          <table:table-cell office:value-type="string">
            <text:p>18/06/2026 09:39:59</text:p>
          </table:table-cell>
          <table:table-cell table:number-columns-repeated="2"/>
          <table:table-cell office:value-type="string">
            <text:p>matiasjpetit@gmail.com</text:p>
          </table:table-cell>
          <table:table-cell/>
          <table:table-cell office:value-type="string">
            <text:p>CUIT 20320358877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3091541554">
            <text:p>16309154155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5059.7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6298636">
            <text:p>41666298636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09:32:52</text:p>
          </table:table-cell>
          <table:table-cell office:value-type="string">
            <text:p>08/06/2026 09:32:53</text:p>
          </table:table-cell>
          <table:table-cell office:value-type="string">
            <text:p>18/06/2026 09:32:53</text:p>
          </table:table-cell>
          <table:table-cell table:number-columns-repeated="6"/>
          <table:table-cell office:value-type="string">
            <text:p>Pago a cuenta CET (02099011 de cliente 2099-CABRERA ZAMPIERI</text:p>
          </table:table-cell>
          <table:table-cell office:value-type="string">
            <text:p><text:s/>JOAQUINA (D.N.I.: 50284861))</text:p>
          </table:table-cell>
          <table:table-cell office:value-type="float" office:value="2099011">
            <text:p>2099011</text:p>
          </table:table-cell>
          <table:table-cell/>
          <table:table-cell office:value-type="float" office:value="162289219613">
            <text:p>16228921961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6121998">
            <text:p>41666121998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8/06/2026 09:15:00</text:p>
          </table:table-cell>
          <table:table-cell office:value-type="string">
            <text:p>08/06/2026 09:15:01</text:p>
          </table:table-cell>
          <table:table-cell office:value-type="string">
            <text:p>18/06/2026 09:15:01</text:p>
          </table:table-cell>
          <table:table-cell table:number-columns-repeated="2"/>
          <table:table-cell office:value-type="string">
            <text:p>delaserna_romina@hotmail.com</text:p>
          </table:table-cell>
          <table:table-cell/>
          <table:table-cell office:value-type="string">
            <text:p>CUIT 27323347013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088419120">
            <text:p>16308841912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08/06/2026 09:12:45</text:p>
          </table:table-cell>
          <table:table-cell office:value-type="string">
            <text:p>18/06/2026 09:12:45</text:p>
          </table:table-cell>
          <table:table-cell table:number-columns-repeated="2"/>
          <table:table-cell office:value-type="string">
            <text:p>florencia@arqcattaneo.com.ar</text:p>
          </table:table-cell>
          <table:table-cell/>
          <table:table-cell office:value-type="string">
            <text:p>CUIT 27269524478</text:p>
          </table:table-cell>
          <table:table-cell/>
          <table:table-cell office:value-type="string">
            <text:p>Hockey- Fichaje Aamh Infantiles</text:p>
          </table:table-cell>
          <table:table-cell office:value-type="string">
            <text:p>HFICHINF</text:p>
          </table:table-cell>
          <table:table-cell/>
          <table:table-cell office:value-type="float" office:value="162286717515">
            <text:p>16228671751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0500.00</text:p>
          </table:table-cell>
          <table:table-cell office:value-type="string">
            <text:p>-131.24</text:p>
          </table:table-cell>
          <table:table-cell table:number-columns-repeated="3" office:value-type="string">
            <text:p>0.00</text:p>
          </table:table-cell>
          <table:table-cell office:value-type="string">
            <text:p>20245.76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5676430">
            <text:p>41665676430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08:10:15</text:p>
          </table:table-cell>
          <table:table-cell office:value-type="string">
            <text:p>08/06/2026 08:10:16</text:p>
          </table:table-cell>
          <table:table-cell office:value-type="string">
            <text:p>18/06/2026 08:10:16</text:p>
          </table:table-cell>
          <table:table-cell table:number-columns-repeated="6"/>
          <table:table-cell office:value-type="string">
            <text:p>Pago a cuenta CET (01928026 de cliente 1928-MARZULLO ATAURI</text:p>
          </table:table-cell>
          <table:table-cell office:value-type="string">
            <text:p><text:s/>GINA (D.N.I.: 57901240))</text:p>
          </table:table-cell>
          <table:table-cell office:value-type="float" office:value="1928026">
            <text:p>1928026</text:p>
          </table:table-cell>
          <table:table-cell/>
          <table:table-cell office:value-type="float" office:value="163081457836">
            <text:p>16308145783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000.00</text:p>
          </table:table-cell>
          <table:table-cell office:value-type="string">
            <text:p>-224.07</text:p>
          </table:table-cell>
          <table:table-cell table:number-columns-repeated="3" office:value-type="string">
            <text:p>0.00</text:p>
          </table:table-cell>
          <table:table-cell office:value-type="string">
            <text:p>34565.9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4481978">
            <text:p>41664481978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table:number-columns-repeated="2" office:value-type="string">
            <text:p>08/06/2026 07:43:57</text:p>
          </table:table-cell>
          <table:table-cell office:value-type="string">
            <text:p>18/06/2026 07:43:57</text:p>
          </table:table-cell>
          <table:table-cell table:number-columns-repeated="2"/>
          <table:table-cell office:value-type="string">
            <text:p>verogarronedonnelly@gmail.com</text:p>
          </table:table-cell>
          <table:table-cell/>
          <table:table-cell office:value-type="string">
            <text:p>CUIT 27238487825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2278221363">
            <text:p>16227822136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3284.7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4086892">
            <text:p>41664086892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07:40:30</text:p>
          </table:table-cell>
          <table:table-cell office:value-type="string">
            <text:p>08/06/2026 07:40:31</text:p>
          </table:table-cell>
          <table:table-cell office:value-type="string">
            <text:p>18/06/2026 07:40:31</text:p>
          </table:table-cell>
          <table:table-cell table:number-columns-repeated="2"/>
          <table:table-cell office:value-type="string">
            <text:p>belusantamaria27@gmail.com</text:p>
          </table:table-cell>
          <table:table-cell/>
          <table:table-cell office:value-type="string">
            <text:p>CUIT 27406771712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3079364476">
            <text:p>16307936447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5059.7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4033404">
            <text:p>41664033404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AR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s" number:country="AR">$</number:currency-symbol>
      <number:number number:decimal-places="2" number:min-integer-digits="1" number:grouping="true"/>
    </number:currency-style>
    <number:currency-style style:name="N104">
      <style:text-properties fo:color="#ff0000"/>
      <number:text>(</number:text>
      <number:currency-symbol number:language="es" number:country="AR">$</number:currency-symbol>
      <number:number number:decimal-places="2" number:min-integer-digits="1" number:grouping="true"/>
      <number:text>)</number:text>
      <style:map style:condition="value()&gt;=0" style:apply-style-name="N104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13">13/07/2026</text:date>, <text:time>12:55:21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6$Win32 OpenOffice.org_project/4116m3$Build-9816</meta:generator>
    <dc:date>2026-07-13T12:55:21.78</dc:date>
    <dc:creator>Ximena Miguez</dc:creator>
    <meta:editing-duration>PT11M1S</meta:editing-duration>
    <meta:editing-cycles>1</meta:editing-cycles>
    <meta:document-statistic meta:table-count="1" meta:cell-count="4672" meta:object-count="0"/>
  </office:meta>
</office:document-meta>
</file>